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fo:font-size="13pt" style:font-size-asian="13pt" style:font-size-complex="13pt"/>
    </style:style>
    <style:style style:name="P2" style:parent-style-name="內文" style:family="paragraph">
      <style:text-properties fo:font-size="13pt" style:font-size-asian="13pt" style:font-size-complex="13pt"/>
    </style:style>
    <style:style style:name="P3" style:parent-style-name="內文" style:family="paragraph">
      <style:text-properties fo:font-size="13pt" style:font-size-asian="13pt" style:font-size-complex="13pt"/>
    </style:style>
    <style:style style:name="P4" style:parent-style-name="內文" style:family="paragraph">
      <style:text-properties fo:font-size="13pt" style:font-size-asian="13pt" style:font-size-complex="13pt"/>
    </style:style>
    <style:style style:name="P5" style:parent-style-name="內文" style:family="paragraph">
      <style:text-properties fo:font-size="13pt" style:font-size-asian="13pt" style:font-size-complex="13pt"/>
    </style:style>
    <style:style style:name="P6" style:parent-style-name="內文" style:family="paragraph">
      <style:text-properties fo:font-size="13pt" style:font-size-asian="13pt" style:font-size-complex="13pt"/>
    </style:style>
    <style:style style:name="P7" style:parent-style-name="內文" style:family="paragraph">
      <style:text-properties fo:font-size="13pt" style:font-size-asian="13pt" style:font-size-complex="13pt"/>
    </style:style>
    <style:style style:name="P8" style:parent-style-name="內文" style:family="paragraph">
      <style:text-properties fo:font-size="13pt" style:font-size-asian="13pt" style:font-size-complex="13pt"/>
    </style:style>
    <style:style style:name="P9" style:parent-style-name="內文" style:family="paragraph">
      <style:text-properties fo:font-size="13pt" style:font-size-asian="13pt" style:font-size-complex="13pt"/>
    </style:style>
    <style:style style:name="P10" style:parent-style-name="內文" style:family="paragraph">
      <style:text-properties fo:font-size="13pt" style:font-size-asian="13pt" style:font-size-complex="13pt"/>
    </style:style>
    <style:style style:name="P11" style:parent-style-name="內文" style:family="paragraph">
      <style:text-properties fo:font-size="13pt" style:font-size-asian="13pt" style:font-size-complex="13pt"/>
    </style:style>
    <style:style style:name="P12" style:parent-style-name="內文" style:family="paragraph">
      <style:text-properties fo:font-size="13pt" style:font-size-asian="13pt" style:font-size-complex="13pt"/>
    </style:style>
    <style:style style:name="P13" style:parent-style-name="內文" style:family="paragraph">
      <style:text-properties fo:font-size="13pt" style:font-size-asian="13pt" style:font-size-complex="13pt"/>
    </style:style>
    <style:style style:name="P14" style:parent-style-name="內文" style:family="paragraph">
      <style:text-properties fo:font-size="13pt" style:font-size-asian="13pt" style:font-size-complex="13pt"/>
    </style:style>
    <style:style style:name="P15" style:parent-style-name="內文" style:family="paragraph">
      <style:text-properties fo:font-size="13pt" style:font-size-asian="13pt" style:font-size-complex="13pt"/>
    </style:style>
    <style:style style:name="P16" style:parent-style-name="內文" style:family="paragraph">
      <style:text-properties fo:font-size="13pt" style:font-size-asian="13pt" style:font-size-complex="13pt"/>
    </style:style>
    <style:style style:name="P17" style:parent-style-name="內文" style:family="paragraph">
      <style:text-properties fo:font-size="13pt" style:font-size-asian="13pt" style:font-size-complex="13pt"/>
    </style:style>
    <style:style style:name="P18" style:parent-style-name="內文" style:family="paragraph">
      <style:text-properties fo:font-size="13pt" style:font-size-asian="13pt" style:font-size-complex="13pt"/>
    </style:style>
    <style:style style:name="P19" style:parent-style-name="內文" style:family="paragraph">
      <style:text-properties fo:font-size="13pt" style:font-size-asian="13pt" style:font-size-complex="13pt"/>
    </style:style>
    <style:style style:name="T20" style:parent-style-name="預設段落字型" style:family="text">
      <style:text-properties fo:font-size="13pt" style:font-size-asian="13pt" style:font-size-complex="13pt"/>
    </style:style>
    <style:style style:name="T21" style:parent-style-name="預設段落字型" style:family="text">
      <style:text-properties fo:font-size="13pt" style:font-size-asian="13pt" style:font-size-complex="13pt"/>
    </style:style>
    <style:style style:name="T22" style:parent-style-name="預設段落字型" style:family="text">
      <style:text-properties fo:font-size="13pt" style:font-size-asian="13pt" style:font-size-complex="13pt"/>
    </style:style>
    <style:style style:name="T23" style:parent-style-name="預設段落字型" style:family="text">
      <style:text-properties fo:font-size="13pt" style:font-size-asian="13pt" style:font-size-complex="13pt"/>
    </style:style>
    <style:style style:name="T24" style:parent-style-name="預設段落字型" style:family="text">
      <style:text-properties fo:font-size="13pt" style:font-size-asian="13pt" style:font-size-complex="13pt"/>
    </style:style>
    <style:style style:name="T25" style:parent-style-name="預設段落字型" style:family="text">
      <style:text-properties fo:font-size="13pt" style:font-size-asian="13pt" style:font-size-complex="13pt"/>
    </style:style>
    <style:style style:name="T26" style:parent-style-name="預設段落字型" style:family="text">
      <style:text-properties fo:font-size="13pt" style:font-size-asian="13pt" style:font-size-complex="13pt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fo:font-size="13pt" style:font-size-asian="13pt" style:font-size-complex="13pt"/>
    </style:style>
    <style:style style:name="T29" style:parent-style-name="預設段落字型" style:family="text">
      <style:text-properties fo:font-size="13pt" style:font-size-asian="13pt" style:font-size-complex="13pt"/>
    </style:style>
    <style:style style:name="T30" style:parent-style-name="預設段落字型" style:family="text">
      <style:text-properties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33" style:parent-style-name="預設段落字型" style:family="text">
      <style:text-properties fo:font-size="13pt" style:font-size-asian="13pt" style:font-size-complex="13pt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13pt" style:font-size-asian="13pt" style:font-size-complex="13pt"/>
    </style:style>
    <style:style style:name="T36" style:parent-style-name="預設段落字型" style:family="text">
      <style:text-properties fo:font-size="13pt" style:font-size-asian="13pt" style:font-size-complex="13pt"/>
    </style:style>
    <style:style style:name="T37" style:parent-style-name="預設段落字型" style:family="text">
      <style:text-properties fo:font-size="13pt" style:font-size-asian="13pt" style:font-size-complex="13pt"/>
    </style:style>
    <style:style style:name="T38" style:parent-style-name="預設段落字型" style:family="text">
      <style:text-properties fo:font-size="13pt" style:font-size-asian="13pt" style:font-size-complex="13pt"/>
    </style:style>
    <style:style style:name="T39" style:parent-style-name="預設段落字型" style:family="text">
      <style:text-properties fo:font-size="13pt" style:font-size-asian="13pt" style:font-size-complex="13pt"/>
    </style:style>
    <style:style style:name="T40" style:parent-style-name="預設段落字型" style:family="text">
      <style:text-properties fo:font-size="13pt" style:font-size-asian="13pt" style:font-size-complex="13pt"/>
    </style:style>
    <style:style style:name="T41" style:parent-style-name="預設段落字型" style:family="text">
      <style:text-properties fo:font-size="13pt" style:font-size-asian="13pt" style:font-size-complex="13pt"/>
    </style:style>
    <style:style style:name="T42" style:parent-style-name="預設段落字型" style:family="text">
      <style:text-properties fo:font-size="13pt" style:font-size-asian="13pt" style:font-size-complex="13pt"/>
    </style:style>
    <style:style style:name="T43" style:parent-style-name="預設段落字型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編號<text:tab/>姓名<text:tab/>身分證字號<text:tab/><text:s text:c="3"/>學號<text:tab/><text:tab/><text:s text:c="2"/>查核級別<text:tab/><text:s text:c="2"/>利息級距<text:tab/><text:s/>土地不動產級距<text:tab/><text:s text:c="2"/>查核結果<text:tab/></text:p>
      <text:p text:style-name="P2">1<text:tab/><text:s text:c="3"/>余*璿<text:s/><text:tab/>H22295****<text:tab/><text:s/>609250143<text:tab/><text:tab/>第三級<text:tab/><text:s text:c="4"/>合格<text:tab/><text:s text:c="4"/>合格<text:tab/><text:s text:c="6"/><text:s text:c="3"/>合格<text:tab/></text:p>
      <text:p text:style-name="P3">2<text:tab/><text:s text:c="3"/>吳*庭<text:s text:c="2"/><text:tab/>R22442****<text:tab/><text:s/>709030704<text:tab/><text:tab/>第三級<text:tab/><text:s text:c="4"/>合格<text:tab/><text:s text:c="4"/>合格<text:tab/><text:s text:c="6"/><text:s text:c="3"/>合格<text:tab/></text:p>
      <text:p text:style-name="P4">3<text:tab/><text:s text:c="3"/>蘇*洺<text:s/><text:tab/>R12484****<text:tab/><text:s/>907150297<text:tab/><text:tab/>第三級<text:tab/><text:s text:c="4"/>合格<text:tab/><text:s text:c="4"/>合格<text:tab/><text:s text:c="6"/><text:s text:c="3"/>合格<text:tab/></text:p>
      <text:p text:style-name="P5">4<text:tab/><text:s text:c="3"/>陳*忞<text:tab/>P22444**** <text:s/>710030450<text:tab/><text:tab/>第三級<text:tab/><text:s text:c="4"/>合格<text:tab/><text:s text:c="4"/>合格<text:tab/><text:s text:c="9"/>合格<text:tab/></text:p>
      <text:p text:style-name="P6">5<text:tab/><text:s text:c="3"/>紀*華<text:tab/>A12622**** <text:s/>709170024<text:tab/><text:tab/>第三級<text:tab/><text:s text:c="4"/>合格<text:tab/><text:s text:c="4"/>合格<text:tab/><text:s text:c="9"/>合格<text:tab/></text:p>
      <text:p text:style-name="P7">6<text:tab/><text:s text:c="3"/>岩*君<text:tab/>R12089****<text:tab/><text:s/>709250386<text:tab/><text:tab/>第三級<text:tab/><text:s text:c="4"/>合格<text:tab/><text:s text:c="4"/>合格<text:tab/><text:s text:c="9"/>合格<text:tab/></text:p>
      <text:p text:style-name="P8">7<text:tab/><text:s text:c="3"/>蔡*嬉<text:tab/>E22140****<text:s/><text:tab/><text:s/>709350132<text:tab/><text:tab/>第三級<text:tab/><text:s text:c="4"/>合格<text:tab/><text:s text:c="4"/>合格<text:tab/><text:s text:c="9"/>合格<text:tab/></text:p>
      <text:p text:style-name="P9">8<text:tab/><text:s text:c="3"/>張*涵<text:tab/>Q22257**** <text:s/>909030621<text:tab/><text:tab/>第三級<text:tab/><text:s text:c="4"/>合格<text:tab/><text:s text:c="4"/>合格<text:tab/><text:s text:c="9"/>合格<text:tab/></text:p>
      <text:p text:style-name="P10">9<text:tab/><text:s text:c="3"/>王*鈞<text:tab/>P22449**** <text:s/>907190121<text:tab/><text:tab/>第三級<text:tab/><text:s text:c="4"/>合格<text:tab/><text:s text:c="4"/>合格<text:tab/><text:s text:c="9"/>合格<text:tab/></text:p>
      <text:p text:style-name="P11">10<text:tab/><text:s text:c="3"/>陳*奕<text:tab/>S12416****<text:s/><text:tab/><text:s/>907030920<text:tab/><text:tab/>第三級<text:tab/><text:s text:c="4"/>合格<text:tab/><text:s text:c="4"/>合格<text:tab/><text:s text:c="9"/>合格<text:tab/></text:p>
      <text:p text:style-name="P12">11<text:tab/><text:s text:c="3"/>林*瑩<text:tab/>T22447****<text:s/><text:tab/><text:s/>709031073<text:tab/><text:tab/>第三級<text:tab/><text:s text:c="4"/>合格<text:tab/><text:s text:c="4"/>合格<text:tab/><text:s text:c="9"/>合格<text:tab/></text:p>
      <text:p text:style-name="P13">12<text:tab/><text:s text:c="3"/>鄭*儀<text:tab/>D22273**** <text:s/>709170169<text:tab/><text:tab/>第三級<text:tab/><text:s text:c="4"/>合格<text:tab/><text:s text:c="4"/>合格<text:tab/><text:s text:c="9"/>合格<text:tab/></text:p>
      <text:p text:style-name="P14">13<text:tab/><text:s text:c="3"/>林*詳<text:tab/>R12496****<text:tab/><text:s/>910160193<text:tab/><text:tab/>第三級<text:tab/><text:s text:c="4"/>合格<text:tab/><text:s text:c="4"/>合格<text:tab/><text:s text:c="9"/>合格<text:tab/></text:p>
      <text:p text:style-name="P15">14<text:tab/><text:s text:c="3"/>楊*姍<text:tab/>D29004**** <text:s/>710350158<text:tab/><text:tab/>第三級<text:tab/><text:s text:c="4"/>合格<text:tab/><text:s text:c="4"/>合格<text:tab/><text:s text:c="9"/>合格<text:tab/></text:p>
      <text:p text:style-name="P16">15<text:tab/><text:s text:c="3"/>劉*黛<text:tab/>F23004****<text:tab/><text:s/>709030344<text:tab/><text:tab/>第三級<text:tab/><text:s text:c="4"/>合格<text:tab/><text:s text:c="4"/>合格<text:tab/><text:s text:c="9"/>合格<text:tab/></text:p>
      <text:p text:style-name="P17">16<text:tab/><text:s text:c="3"/>郭*均<text:tab/>E12458****<text:tab/><text:s/>610250141<text:tab/><text:tab/>第三級<text:tab/><text:s text:c="4"/>合格<text:tab/><text:s text:c="4"/>合格<text:tab/><text:s text:c="9"/>合格<text:tab/></text:p>
      <text:p text:style-name="P18">17<text:tab/><text:s text:c="3"/>鍾尚?<text:tab/>E12210****<text:tab/><text:s/>710250104<text:tab/><text:tab/>第三級<text:tab/><text:s text:c="4"/>合格<text:tab/><text:s text:c="4"/>合格<text:tab/><text:s text:c="9"/>合格<text:tab/></text:p>
      <text:p text:style-name="P19">18<text:tab/><text:s text:c="3"/>李*珍<text:tab/>R22462****<text:tab/><text:s/>709170592<text:tab/><text:tab/>第三級<text:tab/><text:s text:c="4"/>合格<text:tab/><text:s text:c="4"/>合格<text:tab/><text:s text:c="9"/>合格<text:tab/></text:p>
      <text:p text:style-name="內文"><text:span text:style-name="T20">19</text:span><text:span text:style-name="T21"><text:tab/></text:span><text:span text:style-name="T22"><text:s text:c="3"/></text:span><text:span text:style-name="T23">詹</text:span><text:span text:style-name="T24">*</text:span><text:span text:style-name="T25">菁</text:span><text:span text:style-name="T26"><text:tab/>B22156</text:span><text:span text:style-name="T27">****</text:span><text:span text:style-name="T28"><text:tab/></text:span><text:span text:style-name="T29"><text:s/></text:span><text:span text:style-name="T30">710250041</text:span><text:span text:style-name="T31"><text:tab/></text:span><text:span text:style-name="T32"><text:tab/></text:span><text:span text:style-name="T33">第三級</text:span><text:span text:style-name="T34"><text:tab/></text:span><text:span text:style-name="T35"><text:s text:c="4"/></text:span><text:span text:style-name="T36">合格</text:span><text:span text:style-name="T37"><text:tab/></text:span><text:span text:style-name="T38"><text:s text:c="4"/></text:span><text:span text:style-name="T39">合格</text:span><text:span text:style-name="T40"><text:tab/></text:span><text:span text:style-name="T41"><text:s text:c="9"/></text:span><text:span text:style-name="T42">合格</text:span><text:span text:style-name="T4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吳依潔</dc:creator>
    <meta:creation-date>2021-11-23T10:11:00Z</meta:creation-date>
    <dc:date>2021-11-23T10:11:00Z</dc:date>
    <meta:template xlink:href="Normal.dotm" xlink:type="simple"/>
    <meta:editing-cycles>2</meta:editing-cycles>
    <meta:editing-duration>PT0S</meta:editing-duration>
    <meta:document-statistic meta:page-count="1" meta:paragraph-count="2" meta:word-count="188" meta:character-count="1262" meta:row-count="8" meta:non-whitespace-character-count="1076"/>
  </office:meta>
</office:document-meta>
</file>