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fo:font-size="13pt" style:font-size-asian="13pt" style:font-size-complex="13pt"/>
    </style:style>
    <style:style style:name="P3" style:parent-style-name="內文" style:family="paragraph">
      <style:text-properties fo:font-size="13pt" style:font-size-asian="13pt" style:font-size-complex="13pt"/>
    </style:style>
    <style:style style:name="P4" style:parent-style-name="內文" style:family="paragraph">
      <style:text-properties fo:font-size="13pt" style:font-size-asian="13pt" style:font-size-complex="13pt"/>
    </style:style>
    <style:style style:name="P5" style:parent-style-name="內文" style:family="paragraph">
      <style:text-properties fo:font-size="13pt" style:font-size-asian="13pt" style:font-size-complex="13pt"/>
    </style:style>
    <style:style style:name="P6" style:parent-style-name="內文" style:family="paragraph">
      <style:text-properties fo:font-size="13pt" style:font-size-asian="13pt" style:font-size-complex="13pt"/>
    </style:style>
    <style:style style:name="P7" style:parent-style-name="內文" style:family="paragraph">
      <style:text-properties fo:font-size="13pt" style:font-size-asian="13pt" style:font-size-complex="13pt"/>
    </style:style>
    <style:style style:name="P8" style:parent-style-name="內文" style:family="paragraph">
      <style:text-properties fo:font-size="13pt" style:font-size-asian="13pt" style:font-size-complex="13pt"/>
    </style:style>
    <style:style style:name="P9" style:parent-style-name="內文" style:family="paragraph">
      <style:text-properties fo:font-size="13pt" style:font-size-asian="13pt" style:font-size-complex="13pt"/>
    </style:style>
    <style:style style:name="P10" style:parent-style-name="內文" style:family="paragraph">
      <style:text-properties fo:font-size="13pt" style:font-size-asian="13pt" style:font-size-complex="13pt"/>
    </style:style>
    <style:style style:name="P11" style:parent-style-name="內文" style:family="paragraph">
      <style:text-properties fo:font-size="13pt" style:font-size-asian="13pt" style:font-size-complex="13pt"/>
    </style:style>
    <style:style style:name="P12" style:parent-style-name="內文" style:family="paragraph">
      <style:text-properties fo:font-size="13pt" style:font-size-asian="13pt" style:font-size-complex="13pt"/>
    </style:style>
    <style:style style:name="P13" style:parent-style-name="內文" style:family="paragraph">
      <style:text-properties fo:font-size="13pt" style:font-size-asian="13pt" style:font-size-complex="13pt"/>
    </style:style>
    <style:style style:name="P14" style:parent-style-name="內文" style:family="paragraph">
      <style:text-properties fo:font-size="13pt" style:font-size-asian="13pt" style:font-size-complex="13pt"/>
    </style:style>
    <style:style style:name="P15" style:parent-style-name="內文" style:family="paragraph">
      <style:text-properties fo:font-size="13pt" style:font-size-asian="13pt" style:font-size-complex="13pt"/>
    </style:style>
    <style:style style:name="P16" style:parent-style-name="內文" style:family="paragraph">
      <style:text-properties fo:font-size="13pt" style:font-size-asian="13pt" style:font-size-complex="13pt"/>
    </style:style>
    <style:style style:name="P17" style:parent-style-name="內文" style:family="paragraph">
      <style:text-properties fo:font-size="13pt" style:font-size-asian="13pt" style:font-size-complex="13pt"/>
    </style:style>
    <style:style style:name="P18" style:parent-style-name="內文" style:family="paragraph">
      <style:text-properties fo:font-size="13pt" style:font-size-asian="13pt" style:font-size-complex="13pt"/>
    </style:style>
    <style:style style:name="P19" style:parent-style-name="內文" style:family="paragraph">
      <style:text-properties fo:font-size="13pt" style:font-size-asian="13pt" style:font-size-complex="13pt"/>
    </style:style>
    <style:style style:name="P20" style:parent-style-name="內文" style:family="paragraph">
      <style:text-properties fo:font-size="13pt" style:font-size-asian="13pt" style:font-size-complex="13pt"/>
    </style:style>
    <style:style style:name="P21" style:parent-style-name="內文" style:family="paragraph">
      <style:text-properties fo:font-size="13pt" style:font-size-asian="13pt" style:font-size-complex="13pt"/>
    </style:style>
    <style:style style:name="P22" style:parent-style-name="內文" style:family="paragraph">
      <style:text-properties fo:font-size="13pt" style:font-size-asian="13pt" style:font-size-complex="13pt"/>
    </style:style>
    <style:style style:name="P23" style:parent-style-name="內文" style:family="paragraph">
      <style:text-properties fo:font-size="13pt" style:font-size-asian="13pt" style:font-size-complex="13pt"/>
    </style:style>
    <style:style style:name="P24" style:parent-style-name="內文" style:family="paragraph">
      <style:text-properties fo:font-size="13pt" style:font-size-asian="13pt" style:font-size-complex="13pt"/>
    </style:style>
    <style:style style:name="P25" style:parent-style-name="內文" style:family="paragraph">
      <style:text-properties fo:font-size="13pt" style:font-size-asian="13pt" style:font-size-complex="13pt"/>
    </style:style>
    <style:style style:name="P26" style:parent-style-name="內文" style:family="paragraph">
      <style:text-properties fo:font-size="13pt" style:font-size-asian="13pt" style:font-size-complex="13pt"/>
    </style:style>
    <style:style style:name="P27" style:parent-style-name="內文" style:family="paragraph">
      <style:text-properties fo:font-size="13pt" style:font-size-asian="13pt" style:font-size-complex="13pt"/>
    </style:style>
    <style:style style:name="P28" style:parent-style-name="內文" style:family="paragraph">
      <style:text-properties fo:font-size="13pt" style:font-size-asian="13pt" style:font-size-complex="13pt"/>
    </style:style>
    <style:style style:name="P29" style:parent-style-name="內文" style:family="paragraph">
      <style:text-properties fo:font-size="13pt" style:font-size-asian="13pt" style:font-size-complex="13pt"/>
    </style:style>
    <style:style style:name="P30" style:parent-style-name="內文" style:family="paragraph">
      <style:text-properties fo:font-size="13pt" style:font-size-asian="13pt" style:font-size-complex="13pt"/>
    </style:style>
    <style:style style:name="P31" style:parent-style-name="內文" style:family="paragraph">
      <style:text-properties fo:font-size="13pt" style:font-size-asian="13pt" style:font-size-complex="13pt"/>
    </style:style>
    <style:style style:name="P32" style:parent-style-name="內文" style:family="paragraph">
      <style:text-properties fo:font-size="13pt" style:font-size-asian="13pt" style:font-size-complex="13pt"/>
    </style:style>
    <style:style style:name="P33" style:parent-style-name="內文" style:family="paragraph">
      <style:text-properties fo:font-size="13pt" style:font-size-asian="13pt" style:font-size-complex="13pt"/>
    </style:style>
    <style:style style:name="P34" style:parent-style-name="內文" style:family="paragraph">
      <style:text-properties fo:font-size="13pt" style:font-size-asian="13pt" style:font-size-complex="13pt"/>
    </style:style>
    <style:style style:name="P35" style:parent-style-name="內文" style:family="paragraph">
      <style:text-properties fo:font-size="13pt" style:font-size-asian="13pt" style:font-size-complex="13pt"/>
    </style:style>
    <style:style style:name="P36" style:parent-style-name="內文" style:family="paragraph">
      <style:text-properties fo:font-size="13pt" style:font-size-asian="13pt" style:font-size-complex="13pt"/>
    </style:style>
    <style:style style:name="P37" style:parent-style-name="內文" style:family="paragraph">
      <style:text-properties fo:font-size="13pt" style:font-size-asian="13pt" style:font-size-complex="13pt"/>
    </style:style>
    <style:style style:name="P38" style:parent-style-name="內文" style:family="paragraph">
      <style:text-properties fo:font-size="13pt" style:font-size-asian="13pt" style:font-size-complex="13pt"/>
    </style:style>
    <style:style style:name="P39" style:parent-style-name="內文" style:family="paragraph">
      <style:text-properties fo:font-size="13pt" style:font-size-asian="13pt" style:font-size-complex="13pt"/>
    </style:style>
    <style:style style:name="P40" style:parent-style-name="內文" style:family="paragraph">
      <style:text-properties fo:font-size="13pt" style:font-size-asian="13pt" style:font-size-complex="13pt"/>
    </style:style>
    <style:style style:name="P41" style:parent-style-name="內文" style:family="paragraph">
      <style:text-properties fo:font-size="13pt" style:font-size-asian="13pt" style:font-size-complex="13pt"/>
    </style:style>
    <style:style style:name="P42" style:parent-style-name="內文" style:family="paragraph">
      <style:text-properties fo:font-size="13pt" style:font-size-asian="13pt" style:font-size-complex="13pt"/>
    </style:style>
    <style:style style:name="P43" style:parent-style-name="內文" style:family="paragraph">
      <style:text-properties fo:font-size="13pt" style:font-size-asian="13pt" style:font-size-complex="13pt"/>
    </style:style>
    <style:style style:name="P44" style:parent-style-name="內文" style:family="paragraph">
      <style:text-properties fo:font-size="13pt" style:font-size-asian="13pt" style:font-size-complex="13pt"/>
    </style:style>
    <style:style style:name="P45" style:parent-style-name="內文" style:family="paragraph">
      <style:text-properties fo:font-size="13pt" style:font-size-asian="13pt" style:font-size-complex="13pt"/>
    </style:style>
    <style:style style:name="P46" style:parent-style-name="內文" style:family="paragraph">
      <style:text-properties fo:font-size="13pt" style:font-size-asian="13pt" style:font-size-complex="13pt"/>
    </style:style>
    <style:style style:name="P47" style:parent-style-name="內文" style:family="paragraph">
      <style:text-properties fo:font-size="13pt" style:font-size-asian="13pt" style:font-size-complex="13pt"/>
    </style:style>
    <style:style style:name="P48" style:parent-style-name="內文" style:family="paragraph">
      <style:text-properties fo:font-size="13pt" style:font-size-asian="13pt" style:font-size-complex="13pt"/>
    </style:style>
    <style:style style:name="P49" style:parent-style-name="內文" style:family="paragraph">
      <style:text-properties fo:font-size="13pt" style:font-size-asian="13pt" style:font-size-complex="13pt"/>
    </style:style>
    <style:style style:name="P50" style:parent-style-name="內文" style:family="paragraph">
      <style:text-properties fo:font-size="13pt" style:font-size-asian="13pt" style:font-size-complex="13pt"/>
    </style:style>
    <style:style style:name="P51" style:parent-style-name="內文" style:family="paragraph">
      <style:text-properties fo:font-size="13pt" style:font-size-asian="13pt" style:font-size-complex="13pt"/>
    </style:style>
    <style:style style:name="P52" style:parent-style-name="內文" style:family="paragraph">
      <style:text-properties fo:font-size="13pt" style:font-size-asian="13pt" style:font-size-complex="13pt"/>
    </style:style>
    <style:style style:name="P53" style:parent-style-name="內文" style:family="paragraph">
      <style:text-properties fo:font-size="13pt" style:font-size-asian="13pt" style:font-size-complex="13pt"/>
    </style:style>
    <style:style style:name="P54" style:parent-style-name="內文" style:family="paragraph">
      <style:text-properties fo:font-size="13pt" style:font-size-asian="13pt" style:font-size-complex="13pt"/>
    </style:style>
    <style:style style:name="P55" style:parent-style-name="內文" style:family="paragraph">
      <style:text-properties fo:font-size="13pt" style:font-size-asian="13pt" style:font-size-complex="13pt"/>
    </style:style>
    <style:style style:name="T56" style:parent-style-name="預設段落字型" style:family="text">
      <style:text-properties fo:font-size="13pt" style:font-size-asian="13pt" style:font-size-complex="13pt"/>
    </style:style>
    <style:style style:name="T57" style:parent-style-name="預設段落字型" style:family="text">
      <style:text-properties fo:font-size="13pt" style:font-size-asian="13pt" style:font-size-complex="13pt"/>
    </style:style>
    <style:style style:name="T58" style:parent-style-name="預設段落字型" style:family="text">
      <style:text-properties fo:font-size="13pt" style:font-size-asian="13pt" style:font-size-complex="13pt"/>
    </style:style>
    <style:style style:name="T59" style:parent-style-name="預設段落字型" style:family="text">
      <style:text-properties fo:font-size="13pt" style:font-size-asian="13pt" style:font-size-complex="13pt"/>
    </style:style>
    <style:style style:name="T60" style:parent-style-name="預設段落字型" style:family="text">
      <style:text-properties fo:font-size="13pt" style:font-size-asian="13pt" style:font-size-complex="13pt"/>
    </style:style>
    <style:style style:name="T61" style:parent-style-name="預設段落字型" style:family="text">
      <style:text-properties fo:font-size="13pt" style:font-size-asian="13pt" style:font-size-complex="13pt"/>
    </style:style>
    <style:style style:name="T62" style:parent-style-name="預設段落字型" style:family="text">
      <style:text-properties fo:font-size="13pt" style:font-size-asian="13pt" style:font-size-complex="13pt"/>
    </style:style>
    <style:style style:name="T63" style:parent-style-name="預設段落字型" style:family="text">
      <style:text-properties fo:font-size="13pt" style:font-size-asian="13pt" style:font-size-complex="13pt"/>
    </style:style>
    <style:style style:name="T64" style:parent-style-name="預設段落字型" style:family="text">
      <style:text-properties fo:font-size="13pt" style:font-size-asian="13pt" style:font-size-complex="13pt"/>
    </style:style>
    <style:style style:name="T65" style:parent-style-name="預設段落字型" style:family="text">
      <style:text-properties fo:font-size="13pt" style:font-size-asian="13pt" style:font-size-complex="13pt"/>
    </style:style>
    <style:style style:name="T66" style:parent-style-name="預設段落字型" style:family="text">
      <style:text-properties fo:font-size="13pt" style:font-size-asian="13pt" style:font-size-complex="13pt"/>
    </style:style>
    <style:style style:name="T67" style:parent-style-name="預設段落字型" style:family="text">
      <style:text-properties fo:font-size="13pt" style:font-size-asian="13pt" style:font-size-complex="13pt"/>
    </style:style>
    <style:style style:name="T68" style:parent-style-name="預設段落字型" style:family="text">
      <style:text-properties fo:font-size="13pt" style:font-size-asian="13pt" style:font-size-complex="13pt"/>
    </style:style>
    <style:style style:name="T69" style:parent-style-name="預設段落字型" style:family="text">
      <style:text-properties fo:font-size="13pt" style:font-size-asian="13pt" style:font-size-complex="13pt"/>
    </style:style>
    <style:style style:name="T70" style:parent-style-name="預設段落字型" style:family="text">
      <style:text-properties fo:font-size="13pt" style:font-size-asian="13pt" style:font-size-complex="13pt"/>
    </style:style>
    <style:style style:name="T71" style:parent-style-name="預設段落字型" style:family="text">
      <style:text-properties fo:font-size="13pt" style:font-size-asian="13pt" style:font-size-complex="13pt"/>
    </style:style>
    <style:style style:name="T72" style:parent-style-name="預設段落字型" style:family="text">
      <style:text-properties fo:font-size="13pt" style:font-size-asian="13pt" style:font-size-complex="13pt"/>
    </style:style>
    <style:style style:name="T73" style:parent-style-name="預設段落字型" style:family="text">
      <style:text-properties fo:font-size="13pt" style:font-size-asian="13pt" style:font-size-complex="13pt"/>
    </style:style>
    <style:style style:name="T74" style:parent-style-name="預設段落字型" style:family="text">
      <style:text-properties fo:font-size="13pt" style:font-size-asian="13pt" style:font-size-complex="13pt"/>
    </style:style>
    <style:style style:name="T75" style:parent-style-name="預設段落字型" style:family="text">
      <style:text-properties fo:font-size="13pt" style:font-size-asian="13pt" style:font-size-complex="13pt"/>
    </style:style>
    <style:style style:name="T76" style:parent-style-name="預設段落字型" style:family="text">
      <style:text-properties fo:font-size="13pt" style:font-size-asian="13pt" style:font-size-complex="13pt"/>
    </style:style>
    <style:style style:name="T77" style:parent-style-name="預設段落字型" style:family="text">
      <style:text-properties fo:font-size="13pt" style:font-size-asian="13pt" style:font-size-complex="13pt"/>
    </style:style>
    <style:style style:name="T78" style:parent-style-name="預設段落字型" style:family="text">
      <style:text-properties fo:font-size="13pt" style:font-size-asian="13pt" style:font-size-complex="13pt"/>
    </style:style>
    <style:style style:name="T79" style:parent-style-name="預設段落字型" style:family="text">
      <style:text-properties fo:font-size="13pt" style:font-size-asian="13pt" style:font-size-complex="13pt"/>
    </style:style>
    <style:style style:name="T80" style:parent-style-name="預設段落字型" style:family="text">
      <style:text-properties fo:font-size="13pt" style:font-size-asian="13pt" style:font-size-complex="13pt"/>
    </style:style>
    <style:style style:name="T81" style:parent-style-name="預設段落字型" style:family="text">
      <style:text-properties fo:font-size="13pt" style:font-size-asian="13pt" style:font-size-complex="13pt"/>
    </style:style>
    <style:style style:name="T82" style:parent-style-name="預設段落字型" style:family="text">
      <style:text-properties fo:font-size="13pt" style:font-size-asian="13pt" style:font-size-complex="13pt"/>
    </style:style>
  </office:automatic-styles>
  <office:body>
    <office:text text:use-soft-page-breaks="true">
      <text:p text:style-name="P1"><text:s text:c="12"/>110學年度弱勢助學補助金各級合格名單</text:p>
      <text:p text:style-name="P2"/>
      <text:p text:style-name="P3">編號<text:tab/>姓名<text:tab/>身分證字號<text:tab/><text:s text:c="4"/>學號<text:tab/><text:tab/><text:s text:c="2"/>查核級別<text:tab/><text:s text:c="2"/>利息級距<text:tab/><text:s text:c="2"/>土地不動產級距<text:tab/><text:s text:c="3"/>查核結果<text:tab/></text:p>
      <text:p text:style-name="P4">1<text:tab/><text:s text:c="3"/>邱*豪<text:tab/>S12378****<text:tab/><text:s text:c="2"/>610250385<text:tab/><text:tab/>第一級<text:tab/><text:s text:c="6"/>合格<text:tab/><text:s text:c="7"/>合格<text:tab/><text:s text:c="8"/><text:s/><text:s text:c="2"/><text:s/>合格<text:tab/></text:p>
      <text:p text:style-name="P5">2<text:tab/><text:s text:c="3"/>劉*榕<text:tab/>D22276****<text:tab/><text:s text:c="2"/>709060116<text:tab/><text:tab/>第一級<text:tab/><text:s text:c="6"/>合格<text:tab/><text:s text:c="7"/>合格<text:s text:c="9"/><text:tab/><text:s/>合格<text:tab/></text:p>
      <text:p text:style-name="P6">3<text:tab/><text:s text:c="3"/>許*玉<text:tab/>S22046****<text:tab/><text:s text:c="2"/>610250394<text:tab/><text:tab/>第一級<text:tab/><text:s text:c="6"/>合格<text:tab/><text:s text:c="7"/>合格<text:s text:c="10"/><text:tab/><text:s/>合格<text:tab/></text:p>
      <text:p text:style-name="P7">4<text:tab/><text:s text:c="3"/>蔡*雙<text:tab/>P22441****<text:tab/><text:s text:c="2"/>710350202<text:tab/><text:tab/>第一級<text:tab/><text:s text:c="6"/>合格<text:tab/><text:s text:c="7"/>合格<text:s text:c="12"/>合格<text:tab/></text:p>
      <text:p text:style-name="P8">5<text:tab/><text:s text:c="3"/>黃*榮<text:tab/>D12055****<text:tab/><text:s text:c="2"/>609250369<text:tab/><text:tab/>第一級<text:tab/><text:s text:c="6"/>合格<text:tab/><text:s text:c="7"/>合格<text:s text:c="6"/><text:tab/><text:s text:c="5"/>合格</text:p>
      <text:p text:style-name="P9">6<text:tab/><text:s text:c="3"/>黃*珍<text:tab/>Q22031****<text:tab/><text:s text:c="2"/>609250215<text:tab/><text:tab/>第一級<text:tab/><text:s text:c="6"/>合格<text:tab/><text:s text:c="7"/>合格<text:s text:c="3"/><text:tab/><text:s text:c="9"/>合格<text:tab/></text:p>
      <text:p text:style-name="P10">7<text:tab/><text:s text:c="3"/>沈*君<text:tab/>D22017****<text:tab/><text:s text:c="2"/>610250501<text:tab/><text:tab/>第一級<text:tab/><text:s text:c="6"/>合格<text:tab/><text:s text:c="7"/>合格<text:tab/><text:s text:c="13"/>合格<text:tab/></text:p>
      <text:p text:style-name="P11">8<text:tab/><text:s text:c="3"/>呂*菱<text:tab/>R22490****<text:tab/><text:s text:c="2"/>910150329<text:tab/><text:tab/>第一級<text:tab/><text:s text:c="6"/>合格<text:tab/><text:s text:c="7"/>合格<text:s text:c="3"/><text:tab/><text:s text:c="9"/>合格<text:tab/></text:p>
      <text:p text:style-name="P12">9<text:tab/><text:s text:c="3"/>林*貽<text:tab/>M2209****<text:tab/><text:s text:c="2"/>610250277<text:tab/><text:tab/>第一級<text:tab/><text:s text:c="6"/>合格<text:tab/><text:s text:c="7"/>合格<text:s text:c="13"/>合格<text:tab/></text:p>
      <text:p text:style-name="P13">10<text:tab/><text:s text:c="3"/>蘇*儀<text:tab/>D22301****<text:tab/><text:s text:c="2"/>709030191<text:tab/><text:tab/>第一級<text:tab/><text:s text:c="6"/>合格<text:tab/><text:s text:c="7"/>合格<text:tab/><text:s text:c="13"/>合格<text:tab/></text:p>
      <text:p text:style-name="P14">11<text:tab/><text:s text:c="3"/>林*璇<text:tab/>P22431****<text:tab/><text:s text:c="2"/>710340357<text:tab/><text:tab/>第一級<text:tab/><text:s text:c="6"/>合格<text:tab/><text:s text:c="7"/>合格<text:tab/><text:s text:c="13"/>合格<text:tab/></text:p>
      <text:p text:style-name="P15">12<text:tab/><text:s text:c="3"/>郭*蘭<text:tab/>R22152****<text:tab/><text:s text:c="2"/>709350349<text:tab/><text:tab/>第一級<text:tab/><text:s text:c="6"/>合格<text:tab/><text:s text:c="7"/>合格<text:s text:c="12"/><text:s/>合格<text:tab/></text:p>
      <text:p text:style-name="P16">13<text:tab/><text:s text:c="3"/>葉*吟<text:tab/>E22480****<text:tab/><text:s text:c="2"/>709060189<text:tab/><text:tab/>第一級<text:tab/><text:s text:c="6"/>合格<text:tab/><text:s text:c="7"/>合格<text:tab/><text:s text:c="13"/>合格<text:tab/></text:p>
      <text:p text:style-name="P17">14<text:tab/><text:s text:c="3"/>林*璇<text:tab/>T22549****<text:tab/><text:s text:c="2"/>709031217<text:tab/><text:tab/>第一級<text:tab/><text:s text:c="6"/>合格<text:tab/><text:s text:c="7"/>合格<text:tab/><text:s text:c="13"/>合格<text:tab/></text:p>
      <text:p text:style-name="P18">15<text:tab/><text:s text:c="3"/>徐*庭<text:tab/>R22460****<text:tab/><text:s text:c="2"/>710031477<text:tab/><text:tab/>第一級<text:tab/><text:s text:c="6"/>合格<text:tab/><text:s text:c="7"/>合格<text:s text:c="12"/><text:s/>合格<text:tab/></text:p>
      <text:p text:style-name="P19">16<text:tab/><text:s text:c="3"/>侯羿*<text:tab/>U22169****<text:tab/><text:s text:c="2"/>909031143<text:tab/><text:tab/>第一級<text:tab/><text:s text:c="6"/>合格<text:tab/><text:s text:c="7"/>合格<text:tab/><text:s text:c="13"/>合格<text:tab/></text:p>
      <text:p text:style-name="P20">17<text:tab/><text:s text:c="3"/>康*茗<text:tab/>R22443****<text:tab/><text:s text:c="2"/>908030776<text:tab/><text:tab/>第一級<text:tab/><text:s text:c="6"/>合格<text:tab/><text:s text:c="7"/>合格<text:s text:c="10"/><text:tab/><text:s text:c="2"/>合格<text:tab/></text:p>
      <text:p text:style-name="P21">18<text:tab/><text:s text:c="3"/>曾*星<text:tab/>S22507****<text:tab/><text:s text:c="2"/>710250320<text:tab/><text:tab/>第一級<text:tab/><text:s text:c="6"/>合格<text:tab/><text:s text:c="7"/>合格<text:s text:c="4"/><text:tab/><text:s text:c="6"/>合格<text:tab/></text:p>
      <text:p text:style-name="P22">19<text:tab/><text:s text:c="3"/>陳*芳<text:tab/>R22458****<text:tab/><text:s text:c="2"/>710060402<text:tab/><text:tab/>第一級<text:tab/><text:s text:c="6"/>合格<text:tab/><text:s text:c="7"/>合格<text:s text:c="13"/><text:s/>合格<text:tab/></text:p>
      <text:soft-page-break/>
      <text:p text:style-name="P23">20<text:tab/><text:s text:c="3"/>葉*夢<text:tab/>D22241****<text:tab/><text:s text:c="2"/>907030164<text:tab/><text:tab/>第一級<text:tab/><text:s text:c="6"/>合格<text:tab/><text:s text:c="7"/>合格<text:s text:c="14"/>合格<text:tab/></text:p>
      <text:p text:style-name="P24">21<text:tab/><text:s text:c="3"/>陳*勳<text:tab/>R12491****<text:tab/><text:s text:c="2"/>710350257<text:tab/><text:tab/>第一級<text:tab/><text:s text:c="6"/>合格<text:tab/><text:s text:c="7"/>合格<text:s text:c="2"/><text:tab/><text:s text:c="10"/>合格<text:tab/></text:p>
      <text:p text:style-name="P25">22<text:tab/><text:s text:c="3"/>黃*馨<text:tab/>F23014****<text:tab/><text:s text:c="2"/>907030380<text:tab/><text:tab/>第一級<text:tab/><text:s text:c="6"/>合格<text:tab/><text:s text:c="7"/>合格<text:s text:c="4"/><text:tab/><text:s text:c="7"/>合格</text:p>
      <text:p text:style-name="P26">23<text:tab/><text:s text:c="2"/>趙*慧<text:tab/><text:s text:c="3"/>R22240****<text:tab/><text:s/>709350475<text:tab/><text:tab/><text:s text:c="4"/><text:s/>第一級<text:tab/><text:s text:c="6"/>合格<text:tab/><text:s text:c="7"/>合格<text:s text:c="4"/><text:tab/><text:s text:c="6"/>合格<text:tab/></text:p>
      <text:p text:style-name="P27">24<text:tab/><text:s text:c="2"/>江*萱<text:s text:c="3"/><text:s/>R22458****<text:tab/><text:s/>407140185<text:tab/><text:s text:c="5"/><text:tab/><text:s/>第一級<text:tab/><text:s text:c="6"/>合格<text:tab/><text:s text:c="7"/>合格<text:tab/><text:s text:c="14"/>合格<text:tab/></text:p>
      <text:p text:style-name="P28">25<text:tab/><text:s text:c="2"/>蔡*欣<text:tab/><text:s text:c="3"/>D22211****<text:tab/><text:s/>908030064<text:tab/><text:tab/><text:s text:c="5"/>第一級<text:s text:c="3"/><text:tab/><text:s text:c="2"/>合格<text:tab/><text:s text:c="7"/>合格<text:s text:c="14"/>合格<text:tab/></text:p>
      <text:p text:style-name="P29">26<text:tab/><text:s text:c="2"/>陳*澐<text:tab/><text:s text:c="3"/>L22539****<text:tab/><text:s/>709170349<text:tab/><text:tab/><text:s text:c="5"/>第一級<text:s text:c="3"/><text:tab/><text:s text:c="2"/>合格<text:tab/><text:s text:c="7"/>合格<text:s text:c="2"/><text:tab/><text:s text:c="10"/>合格<text:tab/></text:p>
      <text:p text:style-name="P30">27<text:tab/><text:s text:c="2"/>李*婷<text:tab/><text:s text:c="3"/>S22412****<text:tab/><text:s/>907031433<text:tab/><text:tab/><text:s text:c="5"/>第一級<text:tab/><text:s text:c="6"/>合格<text:tab/><text:s text:c="7"/>合格<text:s text:c="6"/><text:tab/><text:s text:c="6"/>合格<text:tab/></text:p>
      <text:p text:style-name="P31">28<text:tab/><text:s text:c="2"/>蔡*鳳<text:tab/><text:s text:c="3"/>S22138****<text:tab/><text:s/>610250402<text:tab/><text:tab/><text:s text:c="5"/>第一級<text:tab/><text:s text:c="6"/>合格<text:tab/><text:s text:c="7"/>合格<text:tab/><text:s text:c="14"/>合格<text:tab/></text:p>
      <text:p text:style-name="P32">29<text:tab/><text:s text:c="2"/>吳*軒<text:s text:c="4"/>R12298****<text:tab/><text:s/>610250529<text:tab/><text:tab/><text:s text:c="5"/>第一級<text:s text:c="3"/><text:tab/><text:s text:c="2"/>合格<text:tab/><text:s text:c="7"/>合格<text:tab/><text:s text:c="14"/>合格<text:tab/></text:p>
      <text:p text:style-name="P33">30<text:tab/><text:s text:c="2"/>葉*芳<text:tab/><text:s text:c="3"/>A22424****<text:tab/><text:s/>709350015<text:tab/><text:tab/><text:s text:c="5"/>第一級<text:tab/><text:s text:c="6"/>合格<text:tab/><text:s text:c="7"/>合格<text:s/><text:tab/><text:s text:c="10"/>合格<text:tab/></text:p>
      <text:p text:style-name="P34">31<text:tab/><text:s text:c="2"/>吳*仟<text:tab/><text:s text:c="3"/>Q22422****<text:tab/><text:s/>910030629<text:tab/><text:tab/><text:s text:c="5"/>第一級<text:tab/><text:s text:c="6"/>合格<text:tab/><text:s text:c="7"/>合格<text:tab/><text:s text:c="14"/>合格<text:tab/></text:p>
      <text:p text:style-name="P35">32<text:tab/><text:s text:c="2"/>陳*筠<text:tab/><text:s text:c="3"/>X22058****<text:tab/><text:s/>709350466<text:tab/><text:tab/><text:s text:c="5"/>第一級<text:tab/><text:s text:c="6"/>合格<text:tab/><text:s text:c="7"/>合格<text:s text:c="12"/><text:tab/>合格<text:tab/></text:p>
      <text:p text:style-name="P36">33<text:tab/><text:s text:c="2"/>葉*蜜<text:tab/><text:s text:c="3"/>T22054****<text:tab/><text:s/>907031028<text:tab/><text:tab/><text:s text:c="5"/>第一級<text:s text:c="6"/>合格<text:tab/><text:s text:c="7"/>合格<text:s text:c="3"/><text:tab/><text:s text:c="11"/>合格<text:tab/></text:p>
      <text:p text:style-name="P37">34<text:tab/><text:s text:c="2"/>黃*揚<text:tab/><text:s text:c="3"/>R12491****<text:tab/><text:s/>710170617<text:tab/><text:tab/><text:s text:c="5"/>第一級<text:s text:c="6"/>合格<text:tab/><text:s text:c="7"/>合格<text:s text:c="12"/><text:tab/>合格<text:tab/></text:p>
      <text:p text:style-name="P38">35<text:tab/><text:s text:c="2"/>楊皓*<text:tab/><text:s text:c="3"/>R12505****<text:tab/><text:s/>909030766<text:tab/><text:s text:c="9"/>第一級<text:tab/><text:s text:c="2"/>合格<text:tab/><text:s text:c="7"/>合格<text:s text:c="2"/><text:tab/><text:s text:c="11"/>合格<text:tab/></text:p>
      <text:p text:style-name="P39">36<text:tab/><text:s text:c="2"/>杜*美<text:tab/><text:s text:c="3"/>R22204****<text:tab/><text:s/>709350358<text:tab/><text:tab/><text:s text:c="5"/>第一級<text:s text:c="6"/>合格<text:tab/><text:s text:c="7"/>合格<text:tab/><text:s text:c="15"/>合格<text:tab/></text:p>
      <text:p text:style-name="P40">37<text:tab/><text:s text:c="2"/>莊*婷<text:tab/><text:s text:c="3"/>R22462****<text:tab/><text:s/>709030812<text:tab/><text:tab/><text:s text:c="5"/>第一級<text:s text:c="2"/><text:tab/><text:s text:c="2"/>合格<text:tab/><text:s text:c="7"/>合格<text:s text:c="12"/><text:tab/>合格<text:tab/></text:p>
      <text:p text:style-name="P41">38<text:tab/><text:s text:c="2"/>林恩*<text:tab/><text:s text:c="3"/>D22227****<text:tab/><text:s/>908030073<text:tab/><text:tab/><text:s text:c="5"/>第一級<text:s text:c="6"/>合格<text:tab/><text:s text:c="7"/>合格<text:s text:c="3"/><text:tab/><text:s text:c="11"/>合格<text:tab/></text:p>
      <text:p text:style-name="P42">39<text:tab/><text:s text:c="2"/>李*菱<text:tab/><text:s text:c="3"/>A22172****<text:tab/><text:s/>710250014<text:tab/><text:tab/><text:s text:c="5"/>第一級<text:s text:c="6"/>合格<text:tab/><text:s text:c="7"/>合格<text:s text:c="7"/><text:tab/><text:s text:c="7"/>合格</text:p>
      <text:p text:style-name="P43">40<text:tab/><text:s text:c="2"/>米*華<text:tab/><text:s text:c="3"/>E12180****<text:tab/><text:s/>710250096<text:tab/><text:tab/><text:s text:c="5"/>第一級<text:s text:c="6"/>合格<text:tab/><text:s text:c="7"/>合格<text:tab/><text:s text:c="15"/>合格<text:tab/></text:p>
      <text:p text:style-name="P44">41<text:tab/><text:s text:c="2"/>王*婷<text:tab/><text:s text:c="3"/>R22482****<text:tab/><text:s/>909031017<text:tab/><text:s text:c="8"/><text:s/>第一級<text:tab/><text:s text:c="2"/>合格<text:tab/><text:s text:c="7"/>合格<text:s text:c="3"/><text:tab/><text:s text:c="11"/>合格<text:tab/></text:p>
      <text:p text:style-name="P45">42<text:tab/><text:s text:c="2"/>梁*茵<text:tab/><text:s text:c="3"/>D22089****<text:tab/><text:s/>610250097<text:tab/><text:tab/><text:s text:c="5"/>第一級<text:s text:c="6"/>合格<text:tab/><text:s text:c="7"/>合格<text:s text:c="12"/><text:tab/>合格<text:tab/></text:p>
      <text:soft-page-break/>
      <text:p text:style-name="P46">43<text:tab/><text:s text:c="2"/>莊*寧<text:tab/><text:s text:c="3"/>T22350****<text:tab/><text:s/>908031559<text:tab/><text:tab/><text:s text:c="5"/>第一級<text:tab/><text:s text:c="6"/>合格<text:tab/><text:s text:c="7"/>合格<text:tab/><text:s text:c="15"/>合格<text:tab/></text:p>
      <text:p text:style-name="P47">44<text:tab/><text:s text:c="2"/>余*貴<text:tab/><text:s text:c="3"/>S12026****<text:tab/><text:s/>709250449<text:tab/><text:tab/><text:s text:c="5"/>第一級<text:tab/><text:s text:c="6"/>合格<text:tab/><text:s text:c="7"/>合格<text:s text:c="12"/><text:tab/>合格<text:tab/></text:p>
      <text:p text:style-name="P48">45<text:tab/><text:s text:c="2"/>劉*姍<text:tab/><text:s text:c="3"/>E22183****<text:tab/><text:s/>610250196<text:tab/><text:s text:c="4"/><text:tab/><text:s/>第一級<text:tab/><text:s text:c="6"/>合格<text:tab/><text:s text:c="7"/>合格<text:tab/><text:s text:c="15"/>合格<text:tab/></text:p>
      <text:p text:style-name="P49">46<text:tab/><text:s text:c="2"/>申*韋<text:tab/><text:s text:c="3"/>E12246****<text:tab/><text:s/>610250132<text:tab/><text:tab/><text:s text:c="4"/>第一級<text:tab/><text:s text:c="5"/>合格<text:tab/><text:s text:c="7"/>合格<text:s text:c="5"/><text:tab/><text:s text:c="8"/>合格<text:tab/></text:p>
      <text:p text:style-name="P50">47<text:tab/><text:s text:c="2"/>林*緯<text:tab/><text:s text:c="3"/>A12782****<text:tab/><text:s/>906030011<text:tab/><text:tab/><text:s text:c="4"/>第一級<text:tab/><text:s text:c="5"/>合格<text:tab/><text:s text:c="7"/>合格<text:s text:c="3"/><text:tab/><text:s text:c="12"/>合格<text:tab/></text:p>
      <text:p text:style-name="P51">48<text:tab/><text:s text:c="2"/>陳*凰<text:tab/><text:s text:c="3"/>R22211****<text:tab/><text:s/>709350376<text:tab/><text:tab/><text:s text:c="4"/>第一級<text:tab/><text:s text:c="5"/>合格<text:tab/><text:s text:c="7"/>合格<text:s text:c="14"/><text:tab/><text:s/>合格<text:tab/></text:p>
      <text:p text:style-name="P52">49<text:tab/><text:s text:c="2"/>歐*蓁<text:tab/><text:s text:c="3"/>D22287****<text:tab/><text:s/>710060123<text:tab/><text:tab/><text:s text:c="4"/>第一級<text:tab/><text:s text:c="5"/>合格<text:tab/><text:s text:c="7"/>合格<text:s text:c="16"/>合格<text:tab/></text:p>
      <text:p text:style-name="P53">50<text:tab/><text:s text:c="2"/>潘*辰<text:tab/><text:s text:c="3"/>R22344****<text:tab/><text:s/>710350347<text:tab/><text:tab/><text:s text:c="4"/>第一級<text:tab/><text:s text:c="5"/>合格<text:tab/><text:s text:c="7"/>合格<text:s text:c="15"/><text:s/>合格<text:tab/></text:p>
      <text:p text:style-name="P54">51<text:tab/><text:s text:c="2"/>鄭*宏<text:tab/><text:s text:c="3"/>S12426****<text:tab/><text:s/>710250285<text:tab/><text:tab/><text:s text:c="4"/>第一級<text:tab/><text:s text:c="5"/>合格<text:tab/><text:s text:c="7"/>合格<text:s text:c="15"/><text:s/>合格<text:tab/></text:p>
      <text:p text:style-name="P55">52<text:tab/><text:s text:c="2"/>張*玲<text:tab/><text:s text:c="3"/>E22212****<text:tab/><text:s/>710060213<text:tab/><text:tab/><text:s text:c="4"/>第一級<text:tab/><text:s text:c="5"/>合格<text:tab/><text:s text:c="7"/>合格<text:tab/><text:s text:c="16"/>合格<text:tab/></text:p>
      <text:p text:style-name="內文"><text:span text:style-name="T56">53</text:span><text:span text:style-name="T57"><text:tab/></text:span><text:span text:style-name="T58"><text:s text:c="2"/></text:span><text:span text:style-name="T59">吳</text:span><text:span text:style-name="T60">*</text:span><text:span text:style-name="T61">涵</text:span><text:span text:style-name="T62"><text:tab/></text:span><text:span text:style-name="T63"><text:s text:c="3"/></text:span><text:span text:style-name="T64">D22222</text:span><text:span text:style-name="T65">****</text:span><text:span text:style-name="T66"><text:tab/></text:span><text:span text:style-name="T67"><text:s/></text:span><text:span text:style-name="T68">709031208</text:span><text:span text:style-name="T69"><text:tab/></text:span><text:span text:style-name="T70"><text:tab/></text:span><text:span text:style-name="T71"><text:s text:c="4"/></text:span><text:span text:style-name="T72">第一級</text:span><text:span text:style-name="T73"><text:tab/></text:span><text:span text:style-name="T74"><text:s text:c="5"/></text:span><text:span text:style-name="T75">合格</text:span><text:span text:style-name="T76"><text:tab/></text:span><text:span text:style-name="T77"><text:s text:c="7"/></text:span><text:span text:style-name="T78">合格</text:span><text:span text:style-name="T79"><text:tab/></text:span><text:span text:style-name="T80"><text:s text:c="16"/></text:span><text:span text:style-name="T81">合格</text:span><text:span text:style-name="T82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5in" fo:margin-left="1in" fo:margin-bottom="1.25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</meta:initial-creator>
    <dc:creator>吳依潔</dc:creator>
    <meta:creation-date>2021-11-23T10:10:00Z</meta:creation-date>
    <dc:date>2021-11-23T10:10:00Z</dc:date>
    <meta:template xlink:href="Normal.dotm" xlink:type="simple"/>
    <meta:editing-cycles>2</meta:editing-cycles>
    <meta:editing-duration>PT0S</meta:editing-duration>
    <meta:document-statistic meta:page-count="3" meta:paragraph-count="8" meta:word-count="619" meta:character-count="4142" meta:row-count="29" meta:non-whitespace-character-count="3531"/>
  </office:meta>
</office:document-meta>
</file>