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fo:font-size="13pt" style:font-size-asian="13pt" style:font-size-complex="13pt"/>
    </style:style>
    <style:style style:name="P2" style:parent-style-name="內文" style:family="paragraph">
      <style:text-properties fo:font-size="13pt" style:font-size-asian="13pt" style:font-size-complex="13pt"/>
    </style:style>
    <style:style style:name="P3" style:parent-style-name="內文" style:family="paragraph">
      <style:text-properties fo:font-size="13pt" style:font-size-asian="13pt" style:font-size-complex="13pt"/>
    </style:style>
    <style:style style:name="P4" style:parent-style-name="內文" style:family="paragraph">
      <style:text-properties fo:font-size="13pt" style:font-size-asian="13pt" style:font-size-complex="13pt"/>
    </style:style>
    <style:style style:name="P5" style:parent-style-name="內文" style:family="paragraph">
      <style:text-properties fo:font-size="13pt" style:font-size-asian="13pt" style:font-size-complex="13pt"/>
    </style:style>
    <style:style style:name="P6" style:parent-style-name="內文" style:family="paragraph">
      <style:text-properties fo:font-size="13pt" style:font-size-asian="13pt" style:font-size-complex="13pt"/>
    </style:style>
    <style:style style:name="P7" style:parent-style-name="內文" style:family="paragraph">
      <style:text-properties fo:font-size="13pt" style:font-size-asian="13pt" style:font-size-complex="13pt"/>
    </style:style>
    <style:style style:name="P8" style:parent-style-name="內文" style:family="paragraph">
      <style:text-properties fo:font-size="13pt" style:font-size-asian="13pt" style:font-size-complex="13pt"/>
    </style:style>
    <style:style style:name="P9" style:parent-style-name="內文" style:family="paragraph">
      <style:text-properties fo:font-size="13pt" style:font-size-asian="13pt" style:font-size-complex="13pt"/>
    </style:style>
    <style:style style:name="P10" style:parent-style-name="內文" style:family="paragraph">
      <style:text-properties fo:font-size="13pt" style:font-size-asian="13pt" style:font-size-complex="13pt"/>
    </style:style>
    <style:style style:name="P11" style:parent-style-name="內文" style:family="paragraph">
      <style:text-properties fo:font-size="13pt" style:font-size-asian="13pt" style:font-size-complex="13pt"/>
    </style:style>
    <style:style style:name="P12" style:parent-style-name="內文" style:family="paragraph">
      <style:text-properties fo:font-size="13pt" style:font-size-asian="13pt" style:font-size-complex="13pt"/>
    </style:style>
    <style:style style:name="T13" style:parent-style-name="預設段落字型" style:family="text">
      <style:text-properties fo:font-size="13pt" style:font-size-asian="13pt" style:font-size-complex="13pt"/>
    </style:style>
    <style:style style:name="T14" style:parent-style-name="預設段落字型" style:family="text">
      <style:text-properties fo:font-size="13pt" style:font-size-asian="13pt" style:font-size-complex="13pt"/>
    </style:style>
    <style:style style:name="T15" style:parent-style-name="預設段落字型" style:family="text">
      <style:text-properties fo:font-size="13pt" style:font-size-asian="13pt" style:font-size-complex="13pt"/>
    </style:style>
    <style:style style:name="T16" style:parent-style-name="預設段落字型" style:family="text">
      <style:text-properties fo:font-size="13pt" style:font-size-asian="13pt" style:font-size-complex="13pt"/>
    </style:style>
    <style:style style:name="T17" style:parent-style-name="預設段落字型" style:family="text">
      <style:text-properties fo:font-size="13pt" style:font-size-asian="13pt" style:font-size-complex="13pt"/>
    </style:style>
    <style:style style:name="T18" style:parent-style-name="預設段落字型" style:family="text">
      <style:text-properties fo:font-size="13pt" style:font-size-asian="13pt" style:font-size-complex="13pt"/>
    </style:style>
    <style:style style:name="T19" style:parent-style-name="預設段落字型" style:family="text">
      <style:text-properties fo:font-size="13pt" style:font-size-asian="13pt" style:font-size-complex="13pt"/>
    </style:style>
    <style:style style:name="T20" style:parent-style-name="預設段落字型" style:family="text">
      <style:text-properties fo:font-size="13pt" style:font-size-asian="13pt" style:font-size-complex="13pt"/>
    </style:style>
    <style:style style:name="T21" style:parent-style-name="預設段落字型" style:family="text">
      <style:text-properties fo:font-size="13pt" style:font-size-asian="13pt" style:font-size-complex="13pt"/>
    </style:style>
    <style:style style:name="T22" style:parent-style-name="預設段落字型" style:family="text">
      <style:text-properties fo:font-size="13pt" style:font-size-asian="13pt" style:font-size-complex="13pt"/>
    </style:style>
    <style:style style:name="T23" style:parent-style-name="預設段落字型" style:family="text">
      <style:text-properties fo:font-size="13pt" style:font-size-asian="13pt" style:font-size-complex="13pt"/>
    </style:style>
    <style:style style:name="T24" style:parent-style-name="預設段落字型" style:family="text">
      <style:text-properties fo:font-size="13pt" style:font-size-asian="13pt" style:font-size-complex="13pt"/>
    </style:style>
    <style:style style:name="T25" style:parent-style-name="預設段落字型" style:family="text">
      <style:text-properties fo:font-size="13pt" style:font-size-asian="13pt" style:font-size-complex="13pt"/>
    </style:style>
    <style:style style:name="T26" style:parent-style-name="預設段落字型" style:family="text">
      <style:text-properties fo:font-size="13pt" style:font-size-asian="13pt" style:font-size-complex="13pt"/>
    </style:style>
    <style:style style:name="T27" style:parent-style-name="預設段落字型" style:family="text">
      <style:text-properties fo:font-size="13pt" style:font-size-asian="13pt" style:font-size-complex="13pt"/>
    </style:style>
    <style:style style:name="T28" style:parent-style-name="預設段落字型" style:family="text">
      <style:text-properties fo:font-size="13pt" style:font-size-asian="13pt" style:font-size-complex="13pt"/>
    </style:style>
    <style:style style:name="T29" style:parent-style-name="預設段落字型" style:family="text">
      <style:text-properties fo:font-size="13pt" style:font-size-asian="13pt" style:font-size-complex="13pt"/>
    </style:style>
    <style:style style:name="T30" style:parent-style-name="預設段落字型" style:family="text">
      <style:text-properties fo:font-size="13pt" style:font-size-asian="13pt" style:font-size-complex="13pt"/>
    </style:style>
    <style:style style:name="T31" style:parent-style-name="預設段落字型" style:family="text">
      <style:text-properties fo:font-size="13pt" style:font-size-asian="13pt" style:font-size-complex="13pt"/>
    </style:style>
    <style:style style:name="T32" style:parent-style-name="預設段落字型" style:family="text">
      <style:text-properties fo:font-size="13pt" style:font-size-asian="13pt" style:font-size-complex="13pt"/>
    </style:style>
    <style:style style:name="T33" style:parent-style-name="預設段落字型" style:family="text">
      <style:text-properties fo:font-size="13pt" style:font-size-asian="13pt" style:font-size-complex="13pt"/>
    </style:style>
    <style:style style:name="T34" style:parent-style-name="預設段落字型" style:family="text">
      <style:text-properties fo:font-size="13pt" style:font-size-asian="13pt" style:font-size-complex="13pt"/>
    </style:style>
    <style:style style:name="T35" style:parent-style-name="預設段落字型" style:family="text">
      <style:text-properties fo:font-size="13pt" style:font-size-asian="13pt" style:font-size-complex="13pt"/>
    </style:style>
    <style:style style:name="T36" style:parent-style-name="預設段落字型" style:family="text">
      <style:text-properties fo:font-size="13pt" style:font-size-asian="13pt" style:font-size-complex="13pt"/>
    </style:style>
    <style:style style:name="T37" style:parent-style-name="預設段落字型" style:family="text">
      <style:text-properties fo:font-size="13pt" style:font-size-asian="13pt" style:font-size-complex="13pt"/>
    </style:style>
  </office:automatic-styles>
  <office:body>
    <office:text text:use-soft-page-breaks="true">
      <text:p text:style-name="P1">流水號<text:s/><text:tab/>姓名<text:tab/>身分證字號<text:tab/><text:s text:c="3"/>學號<text:tab/><text:s text:c="3"/><text:tab/><text:s text:c="3"/>查核級別<text:tab/><text:s text:c="2"/>利息級距<text:tab/>土地不動產級距<text:tab/>查核結果<text:tab/></text:p>
      <text:p text:style-name="P2">1<text:tab/><text:s text:c="3"/>吳*峻<text:s/><text:tab/>D12300****<text:tab/><text:s/>709170132<text:tab/><text:tab/>第五級<text:tab/><text:s text:c="3"/>合格<text:tab/><text:s text:c="4"/>合格<text:tab/><text:s text:c="8"/>合格<text:tab/></text:p>
      <text:p text:style-name="P3">2<text:tab/><text:s text:c="3"/>朱*榛<text:s/><text:tab/>D22299****<text:tab/><text:s/>908031324<text:tab/><text:tab/>第五級<text:tab/><text:s text:c="3"/>合格<text:tab/><text:s text:c="4"/>合格<text:tab/><text:s text:c="8"/>合格<text:tab/></text:p>
      <text:p text:style-name="P4">3<text:tab/><text:s text:c="3"/>簡*妤<text:s/><text:tab/>F23053****<text:tab/><text:s/>710060268<text:tab/><text:tab/>第五級<text:tab/><text:s text:c="3"/>合格<text:tab/><text:s text:c="4"/>合格<text:tab/><text:s text:c="8"/>合格<text:tab/></text:p>
      <text:p text:style-name="P5">4<text:tab/><text:s text:c="3"/>黃*芳<text:s/><text:tab/>D22303****<text:tab/><text:s/>907150170<text:tab/><text:tab/>第五級<text:tab/><text:s text:c="3"/>合格<text:tab/><text:s text:c="4"/>合格<text:tab/><text:s text:c="8"/>合格<text:tab/></text:p>
      <text:p text:style-name="P6">5<text:tab/><text:s text:c="3"/>林*筠<text:s/><text:tab/>E22383**** <text:s/>610250213<text:tab/><text:tab/>第五級<text:tab/><text:s text:c="3"/>合格<text:tab/><text:s text:c="4"/>合格<text:tab/><text:s text:c="8"/>合格<text:tab/></text:p>
      <text:p text:style-name="P7">6<text:tab/><text:s text:c="3"/>蔡*昕<text:s/><text:tab/>R22295****<text:tab/><text:s/>909030829<text:tab/><text:tab/>第五級<text:tab/><text:s text:c="3"/>合格<text:tab/><text:s text:c="4"/>合格<text:tab/><text:s text:c="8"/>合格<text:tab/></text:p>
      <text:p text:style-name="P8">7<text:tab/><text:s text:c="3"/>蔡*津<text:s/><text:tab/>Q22433****<text:tab/><text:s/>709350213<text:tab/><text:s/><text:tab/>第五級<text:tab/><text:s text:c="3"/>合格<text:tab/><text:s text:c="4"/>合格<text:tab/><text:s text:c="8"/>合格<text:tab/></text:p>
      <text:p text:style-name="P9">8<text:tab/><text:s text:c="3"/>張*嘉<text:s/><text:tab/>D22301****<text:tab/><text:s/>709170187<text:tab/><text:tab/>第五級<text:tab/><text:s text:c="3"/>合格<text:tab/><text:s text:c="4"/>合格<text:tab/><text:s text:c="8"/>合格<text:tab/></text:p>
      <text:p text:style-name="P10">9<text:tab/><text:s text:c="3"/>黃*茵<text:s/><text:tab/>N22567****<text:tab/><text:s/>709030434<text:tab/><text:tab/>第五級<text:tab/><text:s text:c="3"/>合格<text:tab/><text:s text:c="4"/>合格<text:tab/><text:s text:c="8"/>合格<text:tab/></text:p>
      <text:p text:style-name="P11">10<text:tab/><text:s text:c="3"/>葉*萱<text:s/><text:tab/>D22303****<text:tab/><text:s/>907150189<text:tab/><text:tab/>第五級<text:tab/><text:s text:c="3"/>合格<text:tab/><text:s text:c="4"/>合格<text:tab/><text:s text:c="8"/>合格<text:tab/></text:p>
      <text:p text:style-name="P12">11<text:tab/><text:s text:c="3"/>張*婷<text:s/><text:tab/>R22438****<text:tab/><text:s/>709030669<text:tab/><text:tab/>第五級<text:tab/><text:s text:c="3"/>合格<text:tab/><text:s text:c="4"/>合格<text:tab/><text:s text:c="8"/>合格<text:tab/></text:p>
      <text:p text:style-name="內文"><text:span text:style-name="T13">12</text:span><text:span text:style-name="T14"><text:tab/></text:span><text:span text:style-name="T15"><text:s text:c="3"/></text:span><text:span text:style-name="T16">吳</text:span><text:span text:style-name="T17">*</text:span><text:span text:style-name="T18">霖</text:span><text:span text:style-name="T19"><text:s/></text:span><text:span text:style-name="T20"><text:tab/>S12518</text:span><text:span text:style-name="T21">****</text:span><text:span text:style-name="T22"><text:tab/></text:span><text:span text:style-name="T23"><text:s/></text:span><text:span text:style-name="T24">709030894</text:span><text:span text:style-name="T25"><text:tab/></text:span><text:span text:style-name="T26"><text:tab/></text:span><text:span text:style-name="T27">第五級</text:span><text:span text:style-name="T28"><text:tab/></text:span><text:span text:style-name="T29"><text:s text:c="3"/></text:span><text:span text:style-name="T30">合格</text:span><text:span text:style-name="T31"><text:tab/></text:span><text:span text:style-name="T32"><text:s text:c="4"/></text:span><text:span text:style-name="T33">合格</text:span><text:span text:style-name="T34"><text:tab/></text:span><text:span text:style-name="T35"><text:s text:c="8"/></text:span><text:span text:style-name="T36">合格</text:span><text:span text:style-name="T37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吳依潔</dc:creator>
    <meta:creation-date>2021-11-23T10:12:00Z</meta:creation-date>
    <dc:date>2021-11-23T10:12:00Z</dc:date>
    <meta:template xlink:href="Normal.dotm" xlink:type="simple"/>
    <meta:editing-cycles>2</meta:editing-cycles>
    <meta:editing-duration>PT60S</meta:editing-duration>
    <meta:document-statistic meta:page-count="1" meta:paragraph-count="1" meta:word-count="119" meta:character-count="800" meta:row-count="5" meta:non-whitespace-character-count="682"/>
  </office:meta>
</office:document-meta>
</file>