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fo:font-size="13pt" style:font-size-asian="13pt" style:font-size-complex="13pt"/>
    </style:style>
    <style:style style:name="P2" style:parent-style-name="內文" style:family="paragraph">
      <style:text-properties fo:font-size="13pt" style:font-size-asian="13pt" style:font-size-complex="13pt"/>
    </style:style>
    <style:style style:name="P3" style:parent-style-name="內文" style:family="paragraph">
      <style:text-properties fo:font-size="13pt" style:font-size-asian="13pt" style:font-size-complex="13pt"/>
    </style:style>
    <style:style style:name="P4" style:parent-style-name="內文" style:family="paragraph">
      <style:text-properties fo:font-size="13pt" style:font-size-asian="13pt" style:font-size-complex="13pt"/>
    </style:style>
    <style:style style:name="P5" style:parent-style-name="內文" style:family="paragraph">
      <style:text-properties fo:font-size="13pt" style:font-size-asian="13pt" style:font-size-complex="13pt"/>
    </style:style>
    <style:style style:name="P6" style:parent-style-name="內文" style:family="paragraph">
      <style:text-properties fo:font-size="13pt" style:font-size-asian="13pt" style:font-size-complex="13pt"/>
    </style:style>
    <style:style style:name="P7" style:parent-style-name="內文" style:family="paragraph">
      <style:text-properties fo:font-size="13pt" style:font-size-asian="13pt" style:font-size-complex="13pt"/>
    </style:style>
    <style:style style:name="P8" style:parent-style-name="內文" style:family="paragraph">
      <style:text-properties fo:font-size="13pt" style:font-size-asian="13pt" style:font-size-complex="13pt"/>
    </style:style>
    <style:style style:name="P9" style:parent-style-name="內文" style:family="paragraph">
      <style:text-properties fo:font-size="13pt" style:font-size-asian="13pt" style:font-size-complex="13pt"/>
    </style:style>
    <style:style style:name="P10" style:parent-style-name="內文" style:family="paragraph">
      <style:text-properties fo:font-size="13pt" style:font-size-asian="13pt" style:font-size-complex="13pt"/>
    </style:style>
    <style:style style:name="P11" style:parent-style-name="內文" style:family="paragraph">
      <style:text-properties fo:font-size="13pt" style:font-size-asian="13pt" style:font-size-complex="13pt"/>
    </style:style>
    <style:style style:name="P12" style:parent-style-name="內文" style:family="paragraph">
      <style:text-properties fo:font-size="13pt" style:font-size-asian="13pt" style:font-size-complex="13pt"/>
    </style:style>
    <style:style style:name="P13" style:parent-style-name="內文" style:family="paragraph">
      <style:text-properties fo:font-size="13pt" style:font-size-asian="13pt" style:font-size-complex="13pt"/>
    </style:style>
    <style:style style:name="P14" style:parent-style-name="內文" style:family="paragraph">
      <style:text-properties fo:font-size="13pt" style:font-size-asian="13pt" style:font-size-complex="13pt"/>
    </style:style>
    <style:style style:name="P15" style:parent-style-name="內文" style:family="paragraph">
      <style:text-properties fo:font-size="13pt" style:font-size-asian="13pt" style:font-size-complex="13pt"/>
    </style:style>
    <style:style style:name="P16" style:parent-style-name="內文" style:family="paragraph">
      <style:text-properties fo:font-size="13pt" style:font-size-asian="13pt" style:font-size-complex="13pt"/>
    </style:style>
    <style:style style:name="T17" style:parent-style-name="預設段落字型" style:family="text">
      <style:text-properties fo:font-size="13pt" style:font-size-asian="13pt" style:font-size-complex="13pt"/>
    </style:style>
    <style:style style:name="T18" style:parent-style-name="預設段落字型" style:family="text">
      <style:text-properties fo:font-size="13pt" style:font-size-asian="13pt" style:font-size-complex="13pt"/>
    </style:style>
    <style:style style:name="T19" style:parent-style-name="預設段落字型" style:family="text">
      <style:text-properties fo:font-size="13pt" style:font-size-asian="13pt" style:font-size-complex="13pt"/>
    </style:style>
    <style:style style:name="T20" style:parent-style-name="預設段落字型" style:family="text">
      <style:text-properties fo:font-size="13pt" style:font-size-asian="13pt" style:font-size-complex="13pt"/>
    </style:style>
    <style:style style:name="T21" style:parent-style-name="預設段落字型" style:family="text">
      <style:text-properties fo:font-size="13pt" style:font-size-asian="13pt" style:font-size-complex="13pt"/>
    </style:style>
    <style:style style:name="T22" style:parent-style-name="預設段落字型" style:family="text">
      <style:text-properties fo:font-size="13pt" style:font-size-asian="13pt" style:font-size-complex="13pt"/>
    </style:style>
    <style:style style:name="T23" style:parent-style-name="預設段落字型" style:family="text">
      <style:text-properties fo:font-size="13pt" style:font-size-asian="13pt" style:font-size-complex="13pt"/>
    </style:style>
    <style:style style:name="T24" style:parent-style-name="預設段落字型" style:family="text">
      <style:text-properties fo:font-size="13pt" style:font-size-asian="13pt" style:font-size-complex="13pt"/>
    </style:style>
    <style:style style:name="T25" style:parent-style-name="預設段落字型" style:family="text">
      <style:text-properties fo:font-size="13pt" style:font-size-asian="13pt" style:font-size-complex="13pt"/>
    </style:style>
    <style:style style:name="T26" style:parent-style-name="預設段落字型" style:family="text">
      <style:text-properties fo:font-size="13pt" style:font-size-asian="13pt" style:font-size-complex="13pt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fo:font-size="13pt" style:font-size-asian="13pt" style:font-size-complex="13pt"/>
    </style:style>
    <style:style style:name="T29" style:parent-style-name="預設段落字型" style:family="text">
      <style:text-properties fo:font-size="13pt" style:font-size-asian="13pt" style:font-size-complex="13pt"/>
    </style:style>
    <style:style style:name="T30" style:parent-style-name="預設段落字型" style:family="text">
      <style:text-properties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33" style:parent-style-name="預設段落字型" style:family="text">
      <style:text-properties fo:font-size="13pt" style:font-size-asian="13pt" style:font-size-complex="13pt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13pt" style:font-size-asian="13pt" style:font-size-complex="13pt"/>
    </style:style>
    <style:style style:name="T36" style:parent-style-name="預設段落字型" style:family="text">
      <style:text-properties fo:font-size="13pt" style:font-size-asian="13pt" style:font-size-complex="13pt"/>
    </style:style>
    <style:style style:name="T37" style:parent-style-name="預設段落字型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流水號<text:tab/><text:s/>姓名<text:tab/>身分證字號<text:tab/><text:s text:c="2"/>學號<text:tab/><text:s text:c="3"/><text:tab/><text:s text:c="2"/>查核級別<text:tab/><text:s/>利息級距<text:tab/><text:s/>土地不動產級距<text:tab/><text:s/>查核結果<text:tab/></text:p>
      <text:p text:style-name="P2">1<text:tab/><text:s text:c="4"/>王*暄<text:tab/>D22280****<text:tab/>709030100<text:s text:c="3"/><text:tab/>第四級<text:tab/><text:s text:c="5"/>合格<text:tab/><text:s text:c="4"/>合格<text:tab/><text:s text:c="8"/>合格<text:tab/></text:p>
      <text:p text:style-name="P3">2<text:tab/><text:s text:c="4"/>黃*瑜<text:tab/>R22330****<text:tab/>709250412<text:tab/><text:tab/>第四級<text:tab/><text:s text:c="5"/>合格<text:tab/><text:s text:c="4"/>合格<text:tab/><text:s text:c="8"/>合格<text:tab/></text:p>
      <text:p text:style-name="P4">3<text:tab/><text:s text:c="4"/>吳*潔<text:tab/>D22302****<text:tab/>907030263<text:tab/><text:tab/>第四級<text:tab/><text:s text:c="5"/>合格<text:tab/><text:s text:c="4"/>合格<text:tab/><text:s text:c="8"/>合格<text:tab/></text:p>
      <text:p text:style-name="P5">4<text:tab/><text:s text:c="4"/>劉*錡<text:tab/>S22498****<text:tab/>710030928<text:tab/><text:tab/>第四級<text:tab/><text:s text:c="5"/>合格<text:tab/><text:s text:c="4"/>合格<text:tab/><text:s text:c="8"/>合格<text:tab/></text:p>
      <text:p text:style-name="P6">5<text:tab/><text:s text:c="4"/>郭*頤<text:tab/>R22468****<text:tab/>907030902<text:tab/><text:tab/>第四級<text:tab/><text:s text:c="5"/>合格<text:tab/><text:s text:c="4"/>合格<text:tab/><text:s text:c="8"/>合格<text:tab/></text:p>
      <text:p text:style-name="P7">6<text:tab/><text:s text:c="4"/>蔡*哲<text:tab/>D12087****<text:tab/>709250034<text:tab/><text:tab/>第四級<text:tab/><text:s text:c="5"/>合格<text:tab/><text:s text:c="4"/>合格<text:tab/><text:s text:c="8"/>合格<text:tab/></text:p>
      <text:p text:style-name="P8">7<text:tab/><text:s text:c="4"/>周*閎<text:tab/>R12385****<text:tab/>909150222<text:tab/><text:s/><text:tab/>第四級<text:tab/><text:s text:c="5"/>合格<text:tab/><text:s text:c="4"/>合格<text:tab/><text:s text:c="8"/>合格<text:tab/></text:p>
      <text:p text:style-name="P9">8<text:tab/><text:s text:c="4"/>鍾*詩<text:tab/>D22297****<text:tab/>710031143<text:tab/><text:tab/>第四級<text:tab/><text:s text:c="5"/>合格<text:tab/><text:s text:c="4"/>合格<text:tab/><text:s text:c="8"/>合格<text:tab/></text:p>
      <text:p text:style-name="P10">9<text:tab/><text:s text:c="4"/>鍾*娟<text:tab/>R22358****<text:tab/>907031172<text:tab/><text:tab/>第四級<text:tab/><text:s text:c="5"/>合格<text:tab/><text:s text:c="4"/>合格<text:tab/><text:s text:c="8"/>合格<text:tab/></text:p>
      <text:p text:style-name="P11">10<text:tab/><text:s text:c="4"/>連*妤<text:tab/>Q22417****<text:tab/>907031442<text:tab/><text:tab/>第四級<text:tab/><text:s text:c="5"/>合格<text:tab/><text:s text:c="4"/>合格<text:tab/><text:s text:c="8"/>合格<text:tab/></text:p>
      <text:p text:style-name="P12">11<text:tab/><text:s text:c="4"/>謝*彤<text:tab/>D22303****<text:tab/>909030225<text:tab/><text:tab/>第四級<text:tab/><text:s text:c="5"/>合格<text:tab/><text:s text:c="4"/>合格<text:tab/><text:s text:c="8"/>合格<text:tab/></text:p>
      <text:p text:style-name="P13">12<text:tab/><text:s text:c="4"/>張*紹<text:tab/>D22302****<text:tab/>907030272<text:tab/><text:tab/>第四級<text:tab/><text:s text:c="5"/>合格<text:tab/><text:s text:c="4"/>合格<text:tab/><text:s text:c="8"/>合格<text:tab/></text:p>
      <text:p text:style-name="P14">13<text:tab/><text:s text:c="4"/>王*晴<text:tab/>P22449****<text:tab/>908031216<text:tab/><text:tab/>第四級<text:tab/><text:s text:c="5"/>合格<text:tab/><text:s text:c="4"/>合格<text:tab/><text:s text:c="8"/>合格<text:tab/></text:p>
      <text:p text:style-name="P15">14<text:tab/><text:s text:c="4"/>黃*鈞<text:tab/>S22497****<text:tab/>907150530<text:tab/><text:tab/>第四級<text:tab/><text:s text:c="5"/>合格<text:tab/><text:s text:c="4"/>合格<text:tab/><text:s text:c="8"/>合格<text:tab/></text:p>
      <text:p text:style-name="P16">15<text:tab/><text:s text:c="4"/>王*甄<text:tab/>D22313****<text:tab/>710350149<text:tab/><text:tab/>第四級<text:tab/><text:s text:c="5"/>合格<text:tab/><text:s text:c="4"/>合格<text:tab/><text:s text:c="8"/>合格<text:tab/></text:p>
      <text:p text:style-name="內文"><text:span text:style-name="T17">16</text:span><text:span text:style-name="T18"><text:tab/></text:span><text:span text:style-name="T19"><text:s text:c="4"/></text:span><text:span text:style-name="T20">許</text:span><text:span text:style-name="T21">*</text:span><text:span text:style-name="T22">妮</text:span><text:span text:style-name="T23"><text:tab/>R22306</text:span><text:span text:style-name="T24">****</text:span><text:span text:style-name="T25"><text:tab/>709030588</text:span><text:span text:style-name="T26"><text:tab/></text:span><text:span text:style-name="T27"><text:tab/></text:span><text:span text:style-name="T28">第四級</text:span><text:span text:style-name="T29"><text:tab/></text:span><text:span text:style-name="T30"><text:s text:c="5"/></text:span><text:span text:style-name="T31">合格</text:span><text:span text:style-name="T32"><text:tab/></text:span><text:span text:style-name="T33"><text:s text:c="4"/></text:span><text:span text:style-name="T34">合格</text:span><text:span text:style-name="T35"><text:tab/></text:span><text:span text:style-name="T36"><text:s text:c="8"/></text:span><text:span text:style-name="T37">合格</text:span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吳依潔</dc:creator>
    <meta:creation-date>2021-11-23T10:11:00Z</meta:creation-date>
    <dc:date>2021-11-23T10:11:00Z</dc:date>
    <meta:template xlink:href="Normal.dotm" xlink:type="simple"/>
    <meta:editing-cycles>2</meta:editing-cycles>
    <meta:editing-duration>PT0S</meta:editing-duration>
    <meta:document-statistic meta:page-count="1" meta:paragraph-count="2" meta:word-count="159" meta:character-count="1068" meta:row-count="7" meta:non-whitespace-character-count="911"/>
  </office:meta>
</office:document-meta>
</file>