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/>
      <style:text-properties fo:font-size="13pt" style:font-size-asian="13pt" style:font-size-complex="13pt"/>
    </style:style>
    <style:style style:name="P2" style:parent-style-name="內文" style:family="paragraph">
      <style:text-properties fo:font-size="13pt" style:font-size-asian="13pt" style:font-size-complex="13pt"/>
    </style:style>
    <style:style style:name="P3" style:parent-style-name="內文" style:family="paragraph">
      <style:text-properties fo:font-size="13pt" style:font-size-asian="13pt" style:font-size-complex="13pt"/>
    </style:style>
    <style:style style:name="P4" style:parent-style-name="內文" style:family="paragraph">
      <style:text-properties fo:font-size="13pt" style:font-size-asian="13pt" style:font-size-complex="13pt"/>
    </style:style>
    <style:style style:name="P5" style:parent-style-name="內文" style:family="paragraph">
      <style:text-properties fo:font-size="13pt" style:font-size-asian="13pt" style:font-size-complex="13pt"/>
    </style:style>
    <style:style style:name="P6" style:parent-style-name="內文" style:family="paragraph">
      <style:text-properties fo:font-size="13pt" style:font-size-asian="13pt" style:font-size-complex="13pt"/>
    </style:style>
    <style:style style:name="P7" style:parent-style-name="內文" style:family="paragraph">
      <style:text-properties fo:font-size="13pt" style:font-size-asian="13pt" style:font-size-complex="13pt"/>
    </style:style>
    <style:style style:name="P8" style:parent-style-name="內文" style:family="paragraph">
      <style:text-properties fo:font-size="13pt" style:font-size-asian="13pt" style:font-size-complex="13pt"/>
    </style:style>
    <style:style style:name="P9" style:parent-style-name="內文" style:family="paragraph">
      <style:text-properties fo:font-size="13pt" style:font-size-asian="13pt" style:font-size-complex="13pt"/>
    </style:style>
    <style:style style:name="P10" style:parent-style-name="內文" style:family="paragraph">
      <style:text-properties fo:font-size="13pt" style:font-size-asian="13pt" style:font-size-complex="13pt"/>
    </style:style>
    <style:style style:name="P11" style:parent-style-name="內文" style:family="paragraph">
      <style:text-properties fo:font-size="13pt" style:font-size-asian="13pt" style:font-size-complex="13pt"/>
    </style:style>
    <style:style style:name="P12" style:parent-style-name="內文" style:family="paragraph">
      <style:text-properties fo:font-size="13pt" style:font-size-asian="13pt" style:font-size-complex="13pt"/>
    </style:style>
    <style:style style:name="P13" style:parent-style-name="內文" style:family="paragraph">
      <style:text-properties fo:font-size="13pt" style:font-size-asian="13pt" style:font-size-complex="13pt"/>
    </style:style>
    <style:style style:name="P14" style:parent-style-name="內文" style:family="paragraph">
      <style:text-properties fo:font-size="13pt" style:font-size-asian="13pt" style:font-size-complex="13pt"/>
    </style:style>
    <style:style style:name="T15" style:parent-style-name="預設段落字型" style:family="text">
      <style:text-properties fo:font-size="13pt" style:font-size-asian="13pt" style:font-size-complex="13pt"/>
    </style:style>
    <style:style style:name="T16" style:parent-style-name="預設段落字型" style:family="text">
      <style:text-properties fo:font-size="13pt" style:font-size-asian="13pt" style:font-size-complex="13pt"/>
    </style:style>
    <style:style style:name="T17" style:parent-style-name="預設段落字型" style:family="text">
      <style:text-properties fo:font-size="13pt" style:font-size-asian="13pt" style:font-size-complex="13pt"/>
    </style:style>
    <style:style style:name="T18" style:parent-style-name="預設段落字型" style:family="text">
      <style:text-properties fo:font-size="13pt" style:font-size-asian="13pt" style:font-size-complex="13pt"/>
    </style:style>
    <style:style style:name="T19" style:parent-style-name="預設段落字型" style:family="text">
      <style:text-properties fo:font-size="13pt" style:font-size-asian="13pt" style:font-size-complex="13pt"/>
    </style:style>
    <style:style style:name="T20" style:parent-style-name="預設段落字型" style:family="text">
      <style:text-properties fo:font-size="13pt" style:font-size-asian="13pt" style:font-size-complex="13pt"/>
    </style:style>
    <style:style style:name="T21" style:parent-style-name="預設段落字型" style:family="text">
      <style:text-properties fo:font-size="13pt" style:font-size-asian="13pt" style:font-size-complex="13pt"/>
    </style:style>
    <style:style style:name="T22" style:parent-style-name="預設段落字型" style:family="text">
      <style:text-properties fo:font-size="13pt" style:font-size-asian="13pt" style:font-size-complex="13pt"/>
    </style:style>
    <style:style style:name="T23" style:parent-style-name="預設段落字型" style:family="text">
      <style:text-properties fo:font-size="13pt" style:font-size-asian="13pt" style:font-size-complex="13pt"/>
    </style:style>
    <style:style style:name="T24" style:parent-style-name="預設段落字型" style:family="text">
      <style:text-properties fo:font-size="13pt" style:font-size-asian="13pt" style:font-size-complex="13pt"/>
    </style:style>
    <style:style style:name="T25" style:parent-style-name="預設段落字型" style:family="text">
      <style:text-properties fo:font-size="13pt" style:font-size-asian="13pt" style:font-size-complex="13pt"/>
    </style:style>
    <style:style style:name="T26" style:parent-style-name="預設段落字型" style:family="text">
      <style:text-properties fo:font-size="13pt" style:font-size-asian="13pt" style:font-size-complex="13pt"/>
    </style:style>
    <style:style style:name="T27" style:parent-style-name="預設段落字型" style:family="text">
      <style:text-properties fo:font-size="13pt" style:font-size-asian="13pt" style:font-size-complex="13pt"/>
    </style:style>
    <style:style style:name="T28" style:parent-style-name="預設段落字型" style:family="text">
      <style:text-properties fo:font-size="13pt" style:font-size-asian="13pt" style:font-size-complex="13pt"/>
    </style:style>
    <style:style style:name="T29" style:parent-style-name="預設段落字型" style:family="text">
      <style:text-properties fo:font-size="13pt" style:font-size-asian="13pt" style:font-size-complex="13pt"/>
    </style:style>
    <style:style style:name="T30" style:parent-style-name="預設段落字型" style:family="text">
      <style:text-properties fo:font-size="13pt" style:font-size-asian="13pt" style:font-size-complex="13pt"/>
    </style:style>
    <style:style style:name="T31" style:parent-style-name="預設段落字型" style:family="text">
      <style:text-properties fo:font-size="13pt" style:font-size-asian="13pt" style:font-size-complex="13pt"/>
    </style:style>
    <style:style style:name="T32" style:parent-style-name="預設段落字型" style:family="text">
      <style:text-properties fo:font-size="13pt" style:font-size-asian="13pt" style:font-size-complex="13pt"/>
    </style:style>
    <style:style style:name="T33" style:parent-style-name="預設段落字型" style:family="text">
      <style:text-properties fo:font-size="13pt" style:font-size-asian="13pt" style:font-size-complex="13pt"/>
    </style:style>
    <style:style style:name="T34" style:parent-style-name="預設段落字型" style:family="text">
      <style:text-properties fo:font-size="13pt" style:font-size-asian="13pt" style:font-size-complex="13pt"/>
    </style:style>
    <style:style style:name="T35" style:parent-style-name="預設段落字型" style:family="text">
      <style:text-properties fo:font-size="13pt" style:font-size-asian="13pt" style:font-size-complex="13pt"/>
    </style:style>
    <style:style style:name="T36" style:parent-style-name="預設段落字型" style:family="text">
      <style:text-properties fo:font-size="13pt" style:font-size-asian="13pt" style:font-size-complex="13pt"/>
    </style:style>
    <style:style style:name="T37" style:parent-style-name="預設段落字型" style:family="text">
      <style:text-properties fo:font-size="13pt" style:font-size-asian="13pt" style:font-size-complex="13pt"/>
    </style:style>
    <style:style style:name="T38" style:parent-style-name="預設段落字型" style:family="text">
      <style:text-properties fo:font-size="13pt" style:font-size-asian="13pt" style:font-size-complex="13pt"/>
    </style:style>
    <style:style style:name="T39" style:parent-style-name="預設段落字型" style:family="text">
      <style:text-properties fo:font-size="13pt" style:font-size-asian="13pt" style:font-size-complex="13pt"/>
    </style:style>
    <style:style style:name="T40" style:parent-style-name="預設段落字型" style:family="text">
      <style:text-properties fo:font-size="13pt" style:font-size-asian="13pt" style:font-size-complex="13pt"/>
    </style:style>
    <style:style style:name="T41" style:parent-style-name="預設段落字型" style:family="text">
      <style:text-properties fo:font-size="13pt" style:font-size-asian="13pt" style:font-size-complex="13pt"/>
    </style:style>
  </office:automatic-styles>
  <office:body>
    <office:text text:use-soft-page-breaks="true">
      <text:p text:style-name="P1">流水號<text:tab/><text:s text:c="2"/>姓名<text:tab/><text:s/>身分證字號<text:s/><text:tab/><text:s/>學號<text:tab/><text:tab/><text:s text:c="2"/>查核級別<text:tab/><text:s/>利息級距<text:tab/>土地不動產級距<text:tab/><text:s/>查核結果<text:tab/></text:p>
      <text:p text:style-name="P2">1<text:tab/><text:s text:c="4"/>王*淳<text:tab/><text:s/>E22549****<text:s/><text:tab/>709030308<text:tab/><text:tab/>第二級<text:tab/><text:s text:c="2"/>合格<text:tab/><text:s text:c="4"/>合格<text:tab/><text:s text:c="8"/>合格<text:tab/></text:p>
      <text:p text:style-name="P3">2<text:tab/><text:s text:c="4"/>張*芳<text:tab/><text:s/>E22246****<text:tab/><text:s text:c="4"/>710060222<text:tab/><text:tab/>第二級<text:tab/><text:s text:c="2"/>合格<text:tab/><text:s text:c="4"/>合格<text:tab/><text:s text:c="8"/>合格<text:tab/></text:p>
      <text:p text:style-name="P4">3<text:tab/><text:s text:c="4"/>蕭*綾<text:tab/><text:s/>S22310****<text:tab/><text:s text:c="4"/>709060512<text:tab/><text:tab/>第二級<text:tab/><text:s text:c="2"/>合格<text:tab/><text:s text:c="4"/>合格<text:tab/><text:s text:c="8"/>合格<text:tab/></text:p>
      <text:p text:style-name="P5">4<text:tab/><text:s text:c="4"/>許*宜<text:tab/><text:s/>R22483****<text:tab/>909031026<text:tab/><text:tab/>第二級<text:tab/><text:s text:c="2"/>合格<text:tab/><text:s text:c="4"/>合格<text:tab/><text:s text:c="8"/>合格<text:tab/></text:p>
      <text:p text:style-name="P6">5<text:tab/><text:s text:c="4"/>黃*郁<text:tab/><text:s/>I10046****<text:tab/><text:s text:c="4"/>710250177<text:tab/><text:tab/>第二級<text:tab/><text:s text:c="2"/>合格<text:tab/><text:s text:c="4"/>合格<text:tab/><text:s text:c="8"/>合格<text:tab/></text:p>
      <text:p text:style-name="P7">6<text:tab/><text:s text:c="4"/>林*瑩<text:tab/><text:s/>S2249***** <text:s/><text:tab/>909031099<text:tab/><text:tab/>第二級<text:tab/><text:s text:c="2"/>合格<text:tab/><text:s text:c="4"/>合格<text:tab/><text:s text:c="8"/>合格<text:tab/></text:p>
      <text:p text:style-name="P8">7<text:tab/><text:s text:c="4"/>吳*璇<text:tab/><text:s/>D22303****<text:tab/>908030145<text:tab/><text:s/><text:tab/>第二級<text:tab/><text:s text:c="2"/>合格<text:tab/><text:s text:c="4"/>合格<text:tab/><text:s text:c="8"/>合格<text:tab/></text:p>
      <text:p text:style-name="P9">8<text:tab/><text:s text:c="4"/>林*和<text:tab/><text:s/>S12323****<text:s/><text:tab/>710170815<text:tab/><text:tab/>第二級<text:tab/><text:s text:c="2"/>合格<text:tab/><text:s text:c="4"/>合格<text:tab/><text:s text:c="8"/>合格<text:tab/></text:p>
      <text:p text:style-name="P10">9<text:tab/><text:s text:c="4"/>王*君<text:tab/><text:s/>D22179****<text:tab/>709060080<text:tab/><text:tab/>第二級<text:tab/><text:s text:c="2"/>合格<text:tab/><text:s text:c="4"/>合格<text:tab/><text:s text:c="8"/>合格<text:tab/></text:p>
      <text:p text:style-name="P11">10<text:tab/><text:s text:c="4"/>莊*柔<text:tab/><text:s/>R22476****<text:tab/>710030838<text:tab/><text:tab/>第二級<text:tab/><text:s text:c="2"/>合格<text:tab/><text:s text:c="4"/>合格<text:tab/><text:s text:c="8"/>合格<text:tab/></text:p>
      <text:p text:style-name="P12">11<text:tab/><text:s text:c="4"/>吳*菱<text:tab/><text:s/>D22108****<text:tab/>610250105<text:tab/><text:s/><text:tab/>第二級<text:tab/><text:s text:c="2"/>合格<text:tab/><text:s text:c="4"/>合格<text:tab/><text:s text:c="8"/>合格<text:tab/></text:p>
      <text:p text:style-name="P13">12<text:tab/><text:s text:c="4"/>施*錦<text:tab/><text:s/>R22485****<text:tab/>909190282<text:tab/><text:tab/>第二級<text:tab/><text:s text:c="2"/>合格<text:tab/><text:s text:c="4"/>合格<text:tab/><text:s text:c="8"/>合格<text:tab/></text:p>
      <text:p text:style-name="P14">13<text:tab/><text:s text:c="4"/>游*郁<text:tab/><text:s/>R22217****<text:tab/>610250349<text:tab/><text:tab/>第二級<text:tab/><text:s text:c="2"/>合格<text:tab/><text:s text:c="4"/>合格<text:tab/><text:s text:c="8"/>合格<text:tab/></text:p>
      <text:p text:style-name="內文"><text:span text:style-name="T15">14</text:span><text:span text:style-name="T16"><text:tab/></text:span><text:span text:style-name="T17"><text:s text:c="4"/></text:span><text:span text:style-name="T18">林</text:span><text:span text:style-name="T19">*</text:span><text:span text:style-name="T20">如</text:span><text:span text:style-name="T21"><text:tab/></text:span><text:span text:style-name="T22"><text:s/></text:span><text:span text:style-name="T23">S22506</text:span><text:span text:style-name="T24">****</text:span><text:span text:style-name="T25"><text:tab/></text:span><text:span text:style-name="T26"><text:s text:c="4"/></text:span><text:span text:style-name="T27">709031000</text:span><text:span text:style-name="T28"><text:tab/></text:span><text:span text:style-name="T29"><text:s/></text:span><text:span text:style-name="T30"><text:tab/></text:span><text:span text:style-name="T31">第二級</text:span><text:span text:style-name="T32"><text:tab/></text:span><text:span text:style-name="T33"><text:s text:c="2"/></text:span><text:span text:style-name="T34">合格</text:span><text:span text:style-name="T35"><text:tab/></text:span><text:span text:style-name="T36"><text:s text:c="4"/></text:span><text:span text:style-name="T37">合格</text:span><text:span text:style-name="T38"><text:tab/></text:span><text:span text:style-name="T39"><text:s text:c="8"/></text:span><text:span text:style-name="T40">合格</text:span><text:span text:style-name="T41"><text:tab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1.25in" fo:margin-left="1in" fo:margin-bottom="1.25in" fo:margin-right="1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pc</meta:initial-creator>
    <dc:creator>吳依潔</dc:creator>
    <meta:creation-date>2021-11-23T10:10:00Z</meta:creation-date>
    <dc:date>2021-11-23T10:10:00Z</dc:date>
    <meta:template xlink:href="Normal.dotm" xlink:type="simple"/>
    <meta:editing-cycles>2</meta:editing-cycles>
    <meta:editing-duration>PT120S</meta:editing-duration>
    <meta:document-statistic meta:page-count="1" meta:paragraph-count="1" meta:word-count="139" meta:character-count="931" meta:row-count="6" meta:non-whitespace-character-count="793"/>
  </office:meta>
</office:document-meta>
</file>