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text-align="star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中華醫事科技大學102學年度賃居訪視「安全評核表」</text:p>
      <text:p text:style-name="P2"/>
      <text:p text:style-name="P3">班級： <text:s text:c="21"/>導師： <text:s text:c="18"/></text:p>
      <text:p text:style-name="P4">賃居人數： <text:s text:c="17"/>男生： <text:s text:c="15"/>女生：</text:p>
      <text:p text:style-name="P5"/>
      <text:p text:style-name="P6">各位導師您好：</text:p>
      <text:p text:style-name="內文"><text:span text:style-name="T7"><text:s text:c="4"/></text:span><text:span text:style-name="T8">目前本校校外賃居處所種類繁多，素質良莠不齊，使同學在面臨選擇時，往往不知從何處著手，為提供良善的住所環境，</text:span><text:span text:style-name="T9">端</text:span><text:span text:style-name="T10">賴</text:span><text:span text:style-name="T11">各位導師協助，請各位導師於本學期實施校外賃居訪視時，另填寫「安全評核表」，共同為學生租屋安全把關，</text:span><text:span text:style-name="T12">並請將資料</text:span><text:span text:style-name="T13">於12月20日前</text:span><text:span text:style-name="T14">回擲生活輔導組，</text:span><text:span text:style-name="T15">謝謝您的配合。</text:span></text:p>
      <text:p text:style-name="P16">訪視時間為：102年9月16日至12月20日止</text:p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><text:span text:style-name="T26">中華民國一○二年</text:span><text:span text:style-name="T27"><text:s text:c="2"/></text:span><text:span text:style-name="T28">月</text:span><text:span text:style-name="T29"><text:s text:c="2"/></text:span><text:span text:style-name="T3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Hwai</meta:initial-creator>
    <dc:creator>pc</dc:creator>
    <meta:creation-date>2020-06-19T09:23:00Z</meta:creation-date>
    <dc:date>2020-06-19T09:23:00Z</dc:date>
    <meta:print-date>2013-09-02T07:5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6" meta:character-count="313" meta:row-count="2" meta:non-whitespace-character-count="268"/>
  </office:meta>
</office:document-meta>
</file>