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0.25in" fo:background-color="#FFFFFF"/>
    </style:style>
    <style:style style:name="T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P3" style:parent-style-name="內文" style:family="paragraph">
      <style:paragraph-properties fo:widows="2" fo:orphans="2" fo:text-align="end" fo:line-height="0.1111in" fo:margin-right="0.2208in" fo:background-color="#FFFFFF"/>
    </style:style>
    <style:style style:name="T4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5" style:parent-style-name="內文" style:family="paragraph">
      <style:paragraph-properties fo:widows="2" fo:orphans="2" fo:text-align="end" fo:line-height="0.1111in" fo:margin-right="0.2208in" fo:background-color="#FFFFFF"/>
    </style:style>
    <style:style style:name="T6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7" style:parent-style-name="內文" style:family="paragraph">
      <style:paragraph-properties fo:widows="2" fo:orphans="2" fo:text-align="end" fo:line-height="0.1111in" fo:margin-right="0.2208in" fo:background-color="#FFFFFF"/>
    </style:style>
    <style:style style:name="T8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9" style:parent-style-name="內文" style:family="paragraph">
      <style:paragraph-properties fo:widows="2" fo:orphans="2" fo:text-align="end" fo:line-height="0.1111in" fo:margin-right="0.2208in" fo:background-color="#FFFFFF"/>
    </style:style>
    <style:style style:name="T10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11" style:parent-style-name="內文" style:family="paragraph">
      <style:paragraph-properties fo:widows="2" fo:orphans="2" fo:text-align="end" fo:line-height="0.1111in" fo:margin-right="0.2208in" fo:background-color="#FFFFFF"/>
    </style:style>
    <style:style style:name="T12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13" style:parent-style-name="內文" style:family="paragraph">
      <style:paragraph-properties fo:widows="2" fo:orphans="2" fo:text-align="end" fo:line-height="0.1111in" fo:margin-right="0.2208in" fo:background-color="#FFFFFF"/>
    </style:style>
    <style:style style:name="T14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15" style:parent-style-name="內文" style:family="paragraph">
      <style:paragraph-properties fo:widows="2" fo:orphans="2" fo:text-align="end" fo:line-height="0.1111in" fo:margin-right="0.2208in" fo:background-color="#FFFFFF"/>
    </style:style>
    <style:style style:name="T16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17" style:parent-style-name="內文" style:family="paragraph">
      <style:paragraph-properties fo:widows="2" fo:orphans="2" fo:text-align="end" fo:line-height="0.1111in" fo:margin-right="0.2208in" fo:background-color="#FFFFFF"/>
    </style:style>
    <style:style style:name="T18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19" style:parent-style-name="內文" style:family="paragraph">
      <style:paragraph-properties fo:widows="2" fo:orphans="2" fo:text-align="end" fo:line-height="0.1111in" fo:margin-right="0.2208in" fo:background-color="#FFFFFF"/>
    </style:style>
    <style:style style:name="T20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21" style:parent-style-name="內文" style:family="paragraph">
      <style:paragraph-properties fo:widows="2" fo:orphans="2" fo:text-align="end" fo:line-height="0.1111in" fo:margin-right="0.2208in" fo:background-color="#FFFFFF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23" style:parent-style-name="內文" style:family="paragraph">
      <style:paragraph-properties fo:widows="2" fo:orphans="2" fo:text-align="end" fo:line-height="0.1111in" fo:margin-right="0.2208in" fo:background-color="#FFFFFF"/>
    </style:style>
    <style:style style:name="T24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26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27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28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29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32" style:parent-style-name="內文" style:family="paragraph">
      <style:paragraph-properties fo:widows="2" fo:orphans="2" fo:text-align="end" fo:line-height="0.1111in" fo:margin-right="0.2208in" fo:background-color="#FFFFFF"/>
      <style:text-properties style:font-name="Verdana" style:font-name-asian="新細明體" style:font-name-complex="新細明體" style:letter-kerning="false" fo:font-size="10pt" style:font-size-asian="10pt" style:font-size-complex="10pt"/>
    </style:style>
    <style:style style:name="P33" style:parent-style-name="內文" style:family="paragraph">
      <style:paragraph-properties fo:widows="2" fo:orphans="2" fo:line-height="0.1944in" fo:background-color="#FFFFFF"/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4" style:parent-style-name="內文" style:family="paragraph">
      <style:paragraph-properties fo:widows="2" fo:orphans="2" fo:line-height="0.1944in" fo:background-color="#FFFFFF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" style:parent-style-name="內文" style:family="paragraph">
      <style:paragraph-properties fo:widows="2" fo:orphans="2" fo:line-height="0.1944in" fo:margin-left="0.8333in" fo:text-indent="-0.8333in" fo:background-color="#FFFFFF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" style:parent-style-name="內文" style:family="paragraph">
      <style:paragraph-properties fo:widows="2" fo:orphans="2" fo:line-height="0.1944in" fo:background-color="#FFFFFF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40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P42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44" style:parent-style-name="內文" style:family="paragraph">
      <style:paragraph-properties fo:widows="2" fo:orphans="2" fo:line-height="0.1944in" fo:background-color="#FFFFFF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46" style:parent-style-name="內文" style:family="paragraph">
      <style:paragraph-properties fo:widows="2" fo:orphans="2" fo:line-height="0.1944in" fo:background-color="#FFFFFF"/>
    </style:style>
    <style:style style:name="T4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48" style:parent-style-name="內文" style:family="paragraph">
      <style:paragraph-properties fo:widows="2" fo:orphans="2" fo:line-height="0.1944in" fo:background-color="#FFFFFF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50" style:parent-style-name="內文" style:family="paragraph">
      <style:paragraph-properties fo:widows="2" fo:orphans="2" fo:line-height="0.1944in" fo:background-color="#FFFFFF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52" style:parent-style-name="內文" style:family="paragraph">
      <style:paragraph-properties fo:widows="2" fo:orphans="2" fo:line-height="0.1944in" fo:background-color="#FFFFFF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54" style:parent-style-name="內文" style:family="paragraph">
      <style:paragraph-properties fo:widows="2" fo:orphans="2" fo:line-height="0.1944in" fo:background-color="#FFFFFF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56" style:parent-style-name="內文" style:family="paragraph">
      <style:paragraph-properties fo:widows="2" fo:orphans="2" fo:line-height="0.1944in" fo:background-color="#FFFFFF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58" style:parent-style-name="內文" style:family="paragraph">
      <style:paragraph-properties fo:widows="2" fo:orphans="2" fo:line-height="0.1944in" fo:background-color="#FFFFFF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P62" style:parent-style-name="內文" style:family="paragraph">
      <style:paragraph-properties fo:widows="2" fo:orphans="2" fo:line-height="0.1944in" fo:background-color="#FFFFFF"/>
    </style:style>
    <style:style style:name="T63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P64" style:parent-style-name="內文" style:family="paragraph">
      <style:paragraph-properties fo:widows="2" fo:orphans="2" fo:line-height="0.1944in" fo:background-color="#FFFFFF"/>
    </style:style>
    <style:style style:name="T6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66" style:parent-style-name="內文" style:family="paragraph">
      <style:paragraph-properties fo:widows="2" fo:orphans="2" fo:line-height="0.1944in" fo:background-color="#FFFFFF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68" style:parent-style-name="內文" style:family="paragraph">
      <style:paragraph-properties fo:widows="2" fo:orphans="2" fo:line-height="0.1944in" fo:background-color="#FFFFFF"/>
    </style:style>
    <style:style style:name="T6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70" style:parent-style-name="內文" style:family="paragraph">
      <style:paragraph-properties fo:widows="2" fo:orphans="2" fo:line-height="0.1944in" fo:background-color="#FFFFFF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72" style:parent-style-name="內文" style:family="paragraph">
      <style:paragraph-properties fo:widows="2" fo:orphans="2" fo:line-height="0.1944in" fo:background-color="#FFFFFF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74" style:parent-style-name="內文" style:family="paragraph">
      <style:paragraph-properties fo:widows="2" fo:orphans="2" fo:line-height="0.1944in" fo:background-color="#FFFFFF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76" style:parent-style-name="內文" style:family="paragraph">
      <style:paragraph-properties fo:widows="2" fo:orphans="2" fo:line-height="0.1944in" fo:background-color="#FFFFFF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78" style:parent-style-name="內文" style:family="paragraph">
      <style:paragraph-properties fo:widows="2" fo:orphans="2" fo:line-height="0.1944in" fo:background-color="#FFFFFF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80" style:parent-style-name="內文" style:family="paragraph">
      <style:paragraph-properties fo:widows="2" fo:orphans="2" fo:line-height="0.1944in" fo:background-color="#FFFFFF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8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83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P84" style:parent-style-name="內文" style:family="paragraph">
      <style:paragraph-properties fo:widows="2" fo:orphans="2" fo:line-height="0.1944in" fo:background-color="#FFFFFF"/>
    </style:style>
    <style:style style:name="T85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T86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P87" style:parent-style-name="內文" style:family="paragraph">
      <style:paragraph-properties fo:widows="2" fo:orphans="2" fo:line-height="0.1944in" fo:background-color="#FFFFFF"/>
    </style:style>
    <style:style style:name="T8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89" style:parent-style-name="內文" style:family="paragraph">
      <style:paragraph-properties fo:widows="2" fo:orphans="2" fo:line-height="0.1944in" fo:background-color="#FFFFFF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91" style:parent-style-name="內文" style:family="paragraph">
      <style:paragraph-properties fo:widows="2" fo:orphans="2" fo:line-height="0.1944in" fo:background-color="#FFFFFF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93" style:parent-style-name="內文" style:family="paragraph">
      <style:paragraph-properties fo:widows="2" fo:orphans="2" fo:line-height="0.1944in" fo:background-color="#FFFFFF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95" style:parent-style-name="內文" style:family="paragraph">
      <style:paragraph-properties fo:widows="2" fo:orphans="2" fo:line-height="0.1944in" fo:background-color="#FFFFFF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97" style:parent-style-name="內文" style:family="paragraph">
      <style:paragraph-properties fo:widows="2" fo:orphans="2" fo:line-height="0.1944in" fo:background-color="#FFFFFF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99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01" style:parent-style-name="內文" style:family="paragraph">
      <style:paragraph-properties fo:widows="2" fo:orphans="2" fo:line-height="0.1944in" fo:background-color="#FFFFFF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03" style:parent-style-name="內文" style:family="paragraph">
      <style:paragraph-properties fo:widows="2" fo:orphans="2" fo:line-height="0.1944in" fo:background-color="#FFFFFF"/>
    </style:style>
    <style:style style:name="T10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05" style:parent-style-name="內文" style:family="paragraph">
      <style:paragraph-properties fo:widows="2" fo:orphans="2" fo:line-height="0.1944in" fo:background-color="#FFFFFF"/>
    </style:style>
    <style:style style:name="T10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07" style:parent-style-name="內文" style:family="paragraph">
      <style:paragraph-properties fo:widows="2" fo:orphans="2" fo:line-height="0.1944in" fo:background-color="#FFFFFF"/>
    </style:style>
    <style:style style:name="T10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09" style:parent-style-name="內文" style:family="paragraph">
      <style:paragraph-properties fo:widows="2" fo:orphans="2" fo:line-height="0.1944in" fo:background-color="#FFFFFF"/>
    </style:style>
    <style:style style:name="T11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11" style:parent-style-name="內文" style:family="paragraph">
      <style:paragraph-properties fo:widows="2" fo:orphans="2" fo:line-height="0.1944in" fo:background-color="#FFFFFF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13" style:parent-style-name="內文" style:family="paragraph">
      <style:paragraph-properties fo:widows="2" fo:orphans="2" fo:line-height="0.1944in" fo:background-color="#FFFFFF"/>
    </style:style>
    <style:style style:name="T11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15" style:parent-style-name="內文" style:family="paragraph">
      <style:paragraph-properties fo:widows="2" fo:orphans="2" fo:line-height="0.1944in" fo:background-color="#FFFFFF"/>
    </style:style>
    <style:style style:name="T11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17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19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21" style:parent-style-name="內文" style:family="paragraph">
      <style:paragraph-properties fo:widows="2" fo:orphans="2" fo:line-height="0.1944in" fo:background-color="#FFFFFF"/>
    </style:style>
    <style:style style:name="T12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23" style:parent-style-name="內文" style:family="paragraph">
      <style:paragraph-properties fo:widows="2" fo:orphans="2" fo:line-height="0.1944in" fo:background-color="#FFFFFF"/>
    </style:style>
    <style:style style:name="T12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25" style:parent-style-name="內文" style:family="paragraph">
      <style:paragraph-properties fo:widows="2" fo:orphans="2" fo:line-height="0.1944in" fo:background-color="#FFFFFF"/>
    </style:style>
    <style:style style:name="T12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27" style:parent-style-name="內文" style:family="paragraph">
      <style:paragraph-properties fo:widows="2" fo:orphans="2" fo:line-height="0.1944in" fo:background-color="#FFFFFF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29" style:parent-style-name="內文" style:family="paragraph">
      <style:paragraph-properties fo:widows="2" fo:orphans="2" fo:line-height="0.1944in" fo:background-color="#FFFFFF"/>
    </style:style>
    <style:style style:name="T13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31" style:parent-style-name="內文" style:family="paragraph">
      <style:paragraph-properties fo:widows="2" fo:orphans="2" fo:line-height="0.1944in" fo:background-color="#FFFFFF"/>
    </style:style>
    <style:style style:name="T13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33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35" style:parent-style-name="內文" style:family="paragraph">
      <style:paragraph-properties fo:widows="2" fo:orphans="2" fo:line-height="0.1944in" fo:background-color="#FFFFFF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37" style:parent-style-name="內文" style:family="paragraph">
      <style:paragraph-properties fo:widows="2" fo:orphans="2" fo:line-height="0.1944in" fo:background-color="#FFFFFF"/>
    </style:style>
    <style:style style:name="T13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39" style:parent-style-name="內文" style:family="paragraph">
      <style:paragraph-properties fo:widows="2" fo:orphans="2" fo:line-height="0.1944in" fo:background-color="#FFFFFF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41" style:parent-style-name="內文" style:family="paragraph">
      <style:paragraph-properties fo:widows="2" fo:orphans="2" fo:line-height="0.1944in" fo:background-color="#FFFFFF"/>
    </style:style>
    <style:style style:name="T14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43" style:parent-style-name="內文" style:family="paragraph">
      <style:paragraph-properties fo:widows="2" fo:orphans="2" fo:line-height="0.1944in" fo:background-color="#FFFFFF"/>
    </style:style>
    <style:style style:name="T14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45" style:parent-style-name="內文" style:family="paragraph">
      <style:paragraph-properties fo:widows="2" fo:orphans="2" fo:line-height="0.1944in" fo:background-color="#FFFFFF"/>
    </style:style>
    <style:style style:name="T14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4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4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49" style:parent-style-name="內文" style:family="paragraph">
      <style:paragraph-properties fo:widows="2" fo:orphans="2" fo:line-height="0.1944in" fo:background-color="#FFFFFF"/>
    </style:style>
    <style:style style:name="T15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51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5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55" style:parent-style-name="內文" style:family="paragraph">
      <style:paragraph-properties fo:widows="2" fo:orphans="2" fo:line-height="0.1944in" fo:margin-left="1.3784in" fo:text-indent="-1.3784in" fo:background-color="#FFFFFF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5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P160" style:parent-style-name="內文" style:family="paragraph">
      <style:paragraph-properties fo:widows="2" fo:orphans="2" fo:line-height="0.1944in" fo:background-color="#FFFFFF"/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P161" style:parent-style-name="內文" style:family="paragraph">
      <style:paragraph-properties fo:widows="2" fo:orphans="2" fo:line-height="0.1944in" fo:background-color="#FFFFFF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T163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2pt"/>
    </style:style>
    <style:style style:name="P164" style:parent-style-name="內文" style:family="paragraph">
      <style:paragraph-properties fo:widows="2" fo:orphans="2" fo:line-height="0.1944in" fo:background-color="#FFFFFF"/>
      <style:text-properties style:font-name="Verdana" style:font-name-asian="新細明體" style:font-name-complex="新細明體" style:letter-kerning="false" fo:font-size="10pt" style:font-size-asian="10pt" style:font-size-complex="10pt"/>
    </style:style>
    <style:style style:name="P165" style:parent-style-name="內文" style:family="paragraph">
      <style:paragraph-properties fo:widows="2" fo:orphans="2" fo:line-height="0.1944in" fo:background-color="#FFFFFF"/>
    </style:style>
    <style:style style:name="T16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67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16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69" style:parent-style-name="內文" style:family="paragraph">
      <style:paragraph-properties fo:widows="2" fo:orphans="2" fo:line-height="0.1944in" fo:background-color="#FFFFFF"/>
    </style:style>
    <style:style style:name="T17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71" style:parent-style-name="內文" style:family="paragraph">
      <style:paragraph-properties fo:widows="2" fo:orphans="2" fo:line-height="0.1944in" fo:background-color="#FFFFFF"/>
    </style:style>
    <style:style style:name="T17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73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75" style:parent-style-name="內文" style:family="paragraph">
      <style:paragraph-properties fo:widows="2" fo:orphans="2" fo:line-height="0.1944in" fo:background-color="#FFFFFF"/>
    </style:style>
    <style:style style:name="T17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77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79" style:parent-style-name="內文" style:family="paragraph">
      <style:paragraph-properties fo:widows="2" fo:orphans="2" fo:line-height="0.1944in" fo:background-color="#FFFFFF"/>
    </style:style>
    <style:style style:name="T18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P181" style:parent-style-name="內文" style:family="paragraph">
      <style:paragraph-properties fo:widows="2" fo:orphans="2" fo:line-height="0.1944in" fo:background-color="#FFFFFF"/>
    </style:style>
    <style:style style:name="T18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83" style:parent-style-name="內文" style:family="paragraph">
      <style:paragraph-properties fo:widows="2" fo:orphans="2" fo:line-height="0.1944in" fo:margin-left="0.0833in" fo:background-color="#FFFFFF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18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87" style:parent-style-name="內文" style:family="paragraph">
      <style:paragraph-properties fo:widows="2" fo:orphans="2" fo:line-height="0.1944in" fo:background-color="#FFFFFF"/>
    </style:style>
    <style:style style:name="T18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89" style:parent-style-name="內文" style:family="paragraph">
      <style:paragraph-properties fo:widows="2" fo:orphans="2" fo:line-height="0.1944in" fo:background-color="#FFFFFF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91" style:parent-style-name="內文" style:family="paragraph">
      <style:paragraph-properties fo:widows="2" fo:orphans="2" fo:line-height="0.1944in" fo:background-color="#FFFFFF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93" style:parent-style-name="內文" style:family="paragraph">
      <style:paragraph-properties fo:widows="2" fo:orphans="2" fo:line-height="0.1944in" fo:background-color="#FFFFFF"/>
    </style:style>
    <style:style style:name="T19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195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T197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19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T199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200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201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20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P203" style:parent-style-name="內文" style:family="paragraph">
      <style:paragraph-properties fo:widows="2" fo:orphans="2" fo:line-height="0.1944in" fo:background-color="#FFFFFF"/>
    </style:style>
    <style:style style:name="T20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05" style:parent-style-name="內文" style:family="paragraph">
      <style:paragraph-properties fo:widows="2" fo:orphans="2" fo:line-height="0.1944in" fo:background-color="#FFFFFF"/>
    </style:style>
    <style:style style:name="T20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07" style:parent-style-name="內文" style:family="paragraph">
      <style:paragraph-properties fo:widows="2" fo:orphans="2" fo:line-height="0.1944in" fo:background-color="#FFFFFF"/>
    </style:style>
    <style:style style:name="T20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09" style:parent-style-name="內文" style:family="paragraph">
      <style:paragraph-properties fo:widows="2" fo:orphans="2" fo:line-height="0.1944in" fo:background-color="#FFFFFF"/>
    </style:style>
    <style:style style:name="T21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T21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12" style:parent-style-name="內文" style:family="paragraph">
      <style:paragraph-properties fo:widows="2" fo:orphans="2" fo:line-height="0.1944in" fo:background-color="#FFFFFF"/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14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16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18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20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2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P224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3.5pt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3.5pt"/>
    </style:style>
    <style:style style:name="P227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2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3.5pt"/>
    </style:style>
    <style:style style:name="P231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3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.5pt" style:font-size-asian="13.5pt" style:font-size-complex="12pt"/>
    </style:style>
    <style:style style:name="P235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</style:style>
    <style:style style:name="T23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.5pt" style:font-size-asian="13.5pt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3.5pt" style:font-size-asian="13.5pt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style:font-weight-complex="bold" fo:color="#FF0000" style:letter-kerning="false" fo:font-size="13.5pt" style:font-size-asian="13.5pt" style:font-size-complex="12pt"/>
    </style:style>
    <style:style style:name="P239" style:parent-style-name="內文" style:family="paragraph">
      <style:paragraph-properties fo:widows="2" fo:orphans="2" fo:line-height="0.1944in" fo:margin-left="1.3333in" fo:text-indent="-0.5in" fo:background-color="#FFFFFF">
        <style:tab-stops/>
      </style:paragraph-properties>
      <style:text-properties style:font-name="Verdana" style:font-name-asian="新細明體" style:font-name-complex="新細明體" fo:color="#000000" style:letter-kerning="false" fo:font-size="10pt" style:font-size-asian="10pt" style:font-size-complex="10pt"/>
    </style:style>
    <style:style style:name="P240" style:parent-style-name="內文" style:family="paragraph">
      <style:paragraph-properties fo:widows="2" fo:orphans="2" fo:line-height="0.1944in" fo:background-color="#FFFFFF"/>
    </style:style>
    <style:style style:name="T24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42" style:parent-style-name="內文" style:family="paragraph">
      <style:paragraph-properties fo:widows="2" fo:orphans="2" fo:line-height="0.1944in" fo:background-color="#FFFFFF"/>
    </style:style>
    <style:style style:name="T24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44" style:parent-style-name="內文" style:family="paragraph">
      <style:paragraph-properties fo:widows="2" fo:orphans="2" fo:line-height="0.1944in" fo:background-color="#FFFFFF"/>
    </style:style>
    <style:style style:name="T24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46" style:parent-style-name="內文" style:family="paragraph">
      <style:paragraph-properties fo:widows="2" fo:orphans="2" fo:line-height="0.1944in" fo:background-color="#FFFFFF"/>
    </style:style>
    <style:style style:name="T24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48" style:parent-style-name="內文" style:family="paragraph">
      <style:paragraph-properties fo:widows="2" fo:orphans="2" fo:line-height="0.1944in" fo:background-color="#FFFFFF"/>
    </style:style>
    <style:style style:name="T24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50" style:parent-style-name="內文" style:family="paragraph">
      <style:paragraph-properties fo:widows="2" fo:orphans="2" fo:line-height="0.1944in" fo:background-color="#FFFFFF"/>
    </style:style>
    <style:style style:name="T25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52" style:parent-style-name="內文" style:family="paragraph">
      <style:paragraph-properties fo:widows="2" fo:orphans="2" fo:line-height="0.1944in" fo:background-color="#FFFFFF"/>
    </style:style>
    <style:style style:name="T25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54" style:parent-style-name="內文" style:family="paragraph">
      <style:paragraph-properties fo:widows="2" fo:orphans="2" fo:line-height="0.1944in" fo:background-color="#FFFFFF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56" style:parent-style-name="內文" style:family="paragraph">
      <style:paragraph-properties fo:widows="2" fo:orphans="2" fo:line-height="0.1944in" fo:background-color="#FFFFFF"/>
    </style:style>
    <style:style style:name="T25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58" style:parent-style-name="內文" style:family="paragraph">
      <style:paragraph-properties fo:widows="2" fo:orphans="2" fo:line-height="0.1944in" fo:background-color="#FFFFFF"/>
    </style:style>
    <style:style style:name="T25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60" style:parent-style-name="內文" style:family="paragraph">
      <style:paragraph-properties fo:widows="2" fo:orphans="2" fo:line-height="0.1944in" fo:background-color="#FFFFFF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62" style:parent-style-name="內文" style:family="paragraph">
      <style:paragraph-properties fo:widows="2" fo:orphans="2" fo:line-height="0.1944in" fo:background-color="#FFFFFF"/>
    </style:style>
    <style:style style:name="T26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64" style:parent-style-name="內文" style:family="paragraph">
      <style:paragraph-properties fo:widows="2" fo:orphans="2" fo:line-height="0.1944in" fo:background-color="#FFFFFF"/>
    </style:style>
    <style:style style:name="T26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66" style:parent-style-name="內文" style:family="paragraph">
      <style:paragraph-properties fo:widows="2" fo:orphans="2" fo:line-height="0.1944in" fo:background-color="#FFFFFF"/>
    </style:style>
    <style:style style:name="T26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68" style:parent-style-name="內文" style:family="paragraph">
      <style:paragraph-properties fo:widows="2" fo:orphans="2" fo:line-height="0.1944in" fo:background-color="#FFFFFF"/>
    </style:style>
    <style:style style:name="T26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70" style:parent-style-name="內文" style:family="paragraph">
      <style:paragraph-properties fo:widows="2" fo:orphans="2" fo:line-height="0.1944in" fo:background-color="#FFFFFF"/>
    </style:style>
    <style:style style:name="T27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72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74" style:parent-style-name="內文" style:family="paragraph">
      <style:paragraph-properties fo:widows="2" fo:orphans="2" fo:line-height="0.1944in" fo:background-color="#FFFFFF"/>
    </style:style>
    <style:style style:name="T27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76" style:parent-style-name="內文" style:family="paragraph">
      <style:paragraph-properties fo:widows="2" fo:orphans="2" fo:line-height="0.1944in" fo:background-color="#FFFFFF"/>
    </style:style>
    <style:style style:name="T27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78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T27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80" style:parent-style-name="內文" style:family="paragraph">
      <style:paragraph-properties fo:widows="2" fo:orphans="2" fo:line-height="0.1944in" fo:background-color="#FFFFFF"/>
    </style:style>
    <style:style style:name="T28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82" style:parent-style-name="內文" style:family="paragraph">
      <style:paragraph-properties fo:widows="2" fo:orphans="2" fo:line-height="0.1944in" fo:background-color="#FFFFFF"/>
    </style:style>
    <style:style style:name="T28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84" style:parent-style-name="內文" style:family="paragraph">
      <style:paragraph-properties fo:widows="2" fo:orphans="2" fo:line-height="0.1944in" fo:background-color="#FFFFFF"/>
    </style:style>
    <style:style style:name="T28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3.5pt"/>
    </style:style>
    <style:style style:name="P286" style:parent-style-name="內文" style:family="paragraph">
      <style:paragraph-properties fo:widows="2" fo:orphans="2" fo:line-height="0.1944in" fo:background-color="#FFFFFF"/>
    </style:style>
    <style:style style:name="T28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288" style:parent-style-name="內文" style:family="paragraph">
      <style:paragraph-properties fo:widows="2" fo:orphans="2" fo:line-height="0.1944in" fo:margin-left="1.4868in" fo:text-indent="-1.4868in" fo:background-color="#FFFFFF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9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2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293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6" style:parent-style-name="預設段落字型" style:family="text">
      <style:text-properties style:font-name="標楷體" style:font-name-asian="標楷體" style:font-name-complex="新細明體" fo:color="#FF0000" style:letter-kerning="false" fo:font-size="13.5pt" style:font-size-asian="13.5pt" style:font-size-complex="13.5pt"/>
    </style:style>
    <style:style style:name="T297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P302" style:parent-style-name="內文" style:family="paragraph">
      <style:paragraph-properties fo:widows="2" fo:orphans="2" fo:line-height="0.1944in" fo:margin-left="1.4868in" fo:text-indent="-1.4868in" fo:background-color="#FFFFFF">
        <style:tab-stops/>
      </style:paragraph-properties>
    </style:style>
    <style:style style:name="T303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P314" style:parent-style-name="內文" style:family="paragraph">
      <style:paragraph-properties fo:widows="2" fo:orphans="2" fo:line-height="0.1944in" fo:margin-left="1.4868in" fo:text-indent="-1.4868in" fo:background-color="#FFFFFF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3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fo:color="#000000" style:letter-kerning="false" fo:font-size="13.5pt" style:font-size-asian="13.5pt" style:font-size-complex="12pt"/>
    </style:style>
    <style:style style:name="P328" style:parent-style-name="內文" style:family="paragraph">
      <style:paragraph-properties fo:widows="2" fo:orphans="2" fo:line-height="0.1944in" fo:background-color="#FFFFFF"/>
    </style:style>
    <style:style style:name="T329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30" style:parent-style-name="內文" style:family="paragraph">
      <style:paragraph-properties fo:widows="2" fo:orphans="2" fo:line-height="0.1944in" fo:background-color="#FFFFFF"/>
    </style:style>
    <style:style style:name="T331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32" style:parent-style-name="內文" style:family="paragraph">
      <style:paragraph-properties fo:widows="2" fo:orphans="2" fo:line-height="0.1944in" fo:background-color="#FFFFFF"/>
    </style:style>
    <style:style style:name="T333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34" style:parent-style-name="內文" style:family="paragraph">
      <style:paragraph-properties fo:widows="2" fo:orphans="2" fo:line-height="0.1944in" fo:background-color="#FFFFFF"/>
    </style:style>
    <style:style style:name="T335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36" style:parent-style-name="內文" style:family="paragraph">
      <style:paragraph-properties fo:widows="2" fo:orphans="2" fo:line-height="0.1944in" fo:margin-left="1.1819in" fo:text-indent="-1.2784in" fo:background-color="#FFFFFF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338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2pt"/>
    </style:style>
    <style:style style:name="P339" style:parent-style-name="內文" style:family="paragraph">
      <style:paragraph-properties fo:widows="2" fo:orphans="2" fo:line-height="0.1944in" fo:margin-left="1.1819in" fo:text-indent="-1.2784in" fo:background-color="#FFFFFF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3.5pt"/>
    </style:style>
    <style:style style:name="T34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T342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3.5pt"/>
    </style:style>
    <style:style style:name="P343" style:parent-style-name="內文" style:family="paragraph">
      <style:paragraph-properties fo:widows="2" fo:orphans="2" fo:line-height="0.1944in" fo:margin-left="1.1819in" fo:text-indent="-1.2784in" fo:background-color="#FFFFFF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45" style:parent-style-name="內文" style:family="paragraph">
      <style:paragraph-properties fo:widows="2" fo:orphans="2" fo:line-height="0.1944in" fo:margin-left="0.8333in" fo:text-indent="-0.8333in" fo:background-color="#FFFFFF">
        <style:tab-stops/>
      </style:paragraph-properties>
    </style:style>
    <style:style style:name="T34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47" style:parent-style-name="內文" style:family="paragraph">
      <style:paragraph-properties fo:widows="2" fo:orphans="2" fo:line-height="0.1944in" fo:margin-left="1.1694in" fo:text-indent="-1.1694in" fo:background-color="#FFFFFF">
        <style:tab-stops/>
      </style:paragraph-properties>
    </style:style>
    <style:style style:name="T34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49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51" style:parent-style-name="內文" style:family="paragraph">
      <style:paragraph-properties fo:widows="2" fo:orphans="2" fo:line-height="0.1944in" fo:background-color="#FFFFFF"/>
    </style:style>
    <style:style style:name="T35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53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55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5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57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5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59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1" style:parent-style-name="內文" style:family="paragraph">
      <style:paragraph-properties fo:widows="2" fo:orphans="2" fo:line-height="0.1944in" fo:background-color="#FFFFFF"/>
    </style:style>
    <style:style style:name="T36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3" style:parent-style-name="內文" style:family="paragraph">
      <style:paragraph-properties fo:widows="2" fo:orphans="2" fo:line-height="0.1944in" fo:background-color="#FFFFFF"/>
    </style:style>
    <style:style style:name="T36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5" style:parent-style-name="內文" style:family="paragraph">
      <style:paragraph-properties fo:widows="2" fo:orphans="2" fo:line-height="0.1944in" fo:margin-left="1.3333in" fo:text-indent="-1.3333in" fo:background-color="#FFFFFF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7" style:parent-style-name="內文" style:family="paragraph">
      <style:paragraph-properties fo:widows="2" fo:orphans="2" fo:line-height="0.1944in" fo:background-color="#FFFFFF"/>
    </style:style>
    <style:style style:name="T36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69" style:parent-style-name="內文" style:family="paragraph">
      <style:paragraph-properties fo:widows="2" fo:orphans="2" fo:line-height="0.1944in" fo:margin-left="0.8847in" fo:text-indent="-0.9381in" fo:background-color="#FFFFFF">
        <style:tab-stops/>
      </style:paragraph-properties>
    </style:style>
    <style:style style:name="T37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71" style:parent-style-name="內文" style:family="paragraph">
      <style:paragraph-properties fo:widows="2" fo:orphans="2" fo:line-height="0.1944in" fo:background-color="#FFFFFF"/>
    </style:style>
    <style:style style:name="T37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73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75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77" style:parent-style-name="內文" style:family="paragraph">
      <style:paragraph-properties fo:widows="2" fo:orphans="2" fo:text-align="justify" fo:line-height="0.1944in" fo:margin-left="1.1694in" fo:text-indent="-1.1694in" fo:background-color="#FFFFFF">
        <style:tab-stops/>
      </style:paragraph-properties>
    </style:style>
    <style:style style:name="T37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79" style:parent-style-name="內文" style:family="paragraph">
      <style:paragraph-properties fo:widows="2" fo:orphans="2" fo:line-height="0.1944in" fo:margin-left="0.8347in" fo:text-indent="-0.8347in" fo:background-color="#FFFFFF">
        <style:tab-stops/>
      </style:paragraph-properties>
    </style:style>
    <style:style style:name="T38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1" style:parent-style-name="內文" style:family="paragraph">
      <style:paragraph-properties fo:widows="2" fo:orphans="2" fo:line-height="0.1944in" fo:margin-left="1.1666in" fo:text-indent="-1.1666in" fo:background-color="#FFFFFF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3" style:parent-style-name="內文" style:family="paragraph">
      <style:paragraph-properties fo:widows="2" fo:orphans="2" fo:line-height="0.1944in" fo:margin-left="1.1694in" fo:text-indent="-1.1694in" fo:background-color="#FFFFFF">
        <style:tab-stops/>
      </style:paragraph-properties>
    </style:style>
    <style:style style:name="T38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5" style:parent-style-name="內文" style:family="paragraph">
      <style:paragraph-properties fo:widows="2" fo:orphans="2" fo:line-height="0.1944in" fo:margin-left="0.8333in" fo:text-indent="-0.8333in" fo:background-color="#FFFFFF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7" style:parent-style-name="內文" style:family="paragraph">
      <style:paragraph-properties fo:widows="2" fo:orphans="2" fo:line-height="0.1944in" fo:margin-left="0.75in" fo:text-indent="-0.75in" fo:background-color="#FFFFFF">
        <style:tab-stops/>
      </style:paragraph-properties>
    </style:style>
    <style:style style:name="T388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89" style:parent-style-name="內文" style:family="paragraph">
      <style:paragraph-properties fo:widows="2" fo:orphans="2" fo:line-height="0.1944in" fo:margin-left="0.8347in" fo:text-indent="-0.8347in" fo:background-color="#FFFFFF">
        <style:tab-stops/>
      </style:paragraph-properties>
    </style:style>
    <style:style style:name="T390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91" style:parent-style-name="內文" style:family="paragraph">
      <style:paragraph-properties fo:widows="2" fo:orphans="2" fo:line-height="0.1944in" fo:margin-left="0.8347in" fo:text-indent="-0.8347in" fo:background-color="#FFFFFF">
        <style:tab-stops/>
      </style:paragraph-properties>
    </style:style>
    <style:style style:name="T392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P393" style:parent-style-name="內文" style:family="paragraph">
      <style:paragraph-properties fo:widows="2" fo:orphans="2" fo:line-height="0.1944in" fo:background-color="#FFFFFF"/>
    </style:style>
    <style:style style:name="T394" style:parent-style-name="預設段落字型" style:family="text">
      <style:text-properties style:font-name="標楷體" style:font-name-asian="標楷體" style:font-name-complex="新細明體" fo:color="#000000" style:letter-kerning="false" fo:font-size="13.5pt" style:font-size-asian="13.5pt" style:font-size-complex="12pt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</office:automatic-styles>
  <office:body>
    <office:text text:use-soft-page-breaks="true">
      <text:p text:style-name="P1"><text:span text:style-name="T2">學生獎懲辦法</text:span></text:p>
      <text:p text:style-name="P3"><text:span text:style-name="T4">88年12月5日校務會議修正通過</text:span></text:p>
      <text:p text:style-name="P5"><text:span text:style-name="T6">92年6月23日校務會議修正通過</text:span></text:p>
      <text:p text:style-name="P7"><text:span text:style-name="T8">98年6月22日經校務會議修訂通過</text:span></text:p>
      <text:p text:style-name="P9"><text:span text:style-name="T10">100年6月23日經校務會議修訂通過</text:span></text:p>
      <text:p text:style-name="P11"><text:span text:style-name="T12">101年1月17日經校務會議修訂通過</text:span></text:p>
      <text:p text:style-name="P13"><text:span text:style-name="T14">102年1月08日經校務會議修訂通過</text:span></text:p>
      <text:p text:style-name="P15"><text:span text:style-name="T16">104年6月18日經校務會議修訂通過</text:span></text:p>
      <text:p text:style-name="P17"><text:span text:style-name="T18">105年4月13日經校務會議修訂通過</text:span></text:p>
      <text:p text:style-name="P19"><text:span text:style-name="T20">106年4月12日經校務會議修訂通過</text:span></text:p>
      <text:p text:style-name="P21"><text:span text:style-name="T22">108年5月22日經學生事務會議修訂通過</text:span></text:p>
      <text:p text:style-name="P23"><text:span text:style-name="T24"> </text:span><text:span text:style-name="T25">10</text:span><text:span text:style-name="T26">9</text:span><text:span text:style-name="T27">年</text:span><text:span text:style-name="T28">4</text:span><text:span text:style-name="T29">月</text:span><text:span text:style-name="T30">17</text:span><text:span text:style-name="T31">日經學生事務會議修訂通過</text:span></text:p>
      <text:p text:style-name="P32"/>
      <text:p text:style-name="P33"/>
      <text:p text:style-name="P34"><text:span text:style-name="T35">第 一 條：依據大學法第三十二條訂定本辦法。</text:span></text:p>
      <text:p text:style-name="P36"><text:span text:style-name="T37">第 二 條：凡學生言行學業優良或因故犯有過失者，悉依本辦法獎懲之。</text:span></text:p>
      <text:p text:style-name="P38"><text:span text:style-name="T39">第 三 條：本辦法分獎勵與懲罰兩類：</text:span></text:p>
      <text:p text:style-name="P40"><text:span text:style-name="T41">          一、獎勵：區分記嘉獎、記功、記大功、特別獎勵 (獎品、獎狀、留影)、公開表揚等。</text:span></text:p>
      <text:p text:style-name="P42"><text:span text:style-name="T43">          二、懲罰：區分記申誡、記過、記大過、留校察看、勒令休學、退學、開除學籍等。</text:span></text:p>
      <text:p text:style-name="P44"><text:span text:style-name="T45">第 四 條：凡有下列各類情形之一者，予以記嘉獎：</text:span></text:p>
      <text:p text:style-name="P46"><text:span text:style-name="T47">          一、自動為公服務者。</text:span></text:p>
      <text:p text:style-name="P48"><text:span text:style-name="T49">          二、熱心公益成績優良者。</text:span></text:p>
      <text:p text:style-name="P50"><text:span text:style-name="T51">          三、領導同學為公服務成績優良者。</text:span></text:p>
      <text:p text:style-name="P52"><text:span text:style-name="T53">          四、檢舉弊害經查明屬實者。</text:span></text:p>
      <text:p text:style-name="P54"><text:span text:style-name="T55">          五、參加校內各種比賽，成績優良者。</text:span></text:p>
      <text:p text:style-name="P56"><text:span text:style-name="T57">          六、熱心課外活動者。</text:span></text:p>
      <text:p text:style-name="P58"><text:span text:style-name="T59">          </text:span><text:span text:style-name="T60">七、拾物（金）不昧，價值未超過一千元者；</text:span><text:span text:style-name="T61">多次拾獲物品者之獎勵，</text:span></text:p>
      <text:p text:style-name="P62"><text:span text:style-name="T63"><text:s text:c="14"/>每學年以嘉獎3次為限。</text:span></text:p>
      <text:p text:style-name="P64"><text:span text:style-name="T65">          八、其他合於記嘉獎者。</text:span></text:p>
      <text:p text:style-name="P66"><text:span text:style-name="T67">第 五 條：凡有下列各款情形之一者，予以記功：</text:span></text:p>
      <text:p text:style-name="P68"><text:span text:style-name="T69">          一、見義勇為，能確保全團體或同學利益者。</text:span></text:p>
      <text:p text:style-name="P70"><text:span text:style-name="T71">          二、尊敬師長，扶助老弱，有顯著事實表現者。</text:span></text:p>
      <text:p text:style-name="P72"><text:span text:style-name="T73">          三、擔任各種幹部，負責盡職，成績優良者。</text:span></text:p>
      <text:p text:style-name="P74"><text:span text:style-name="T75">          四、愛護公物或設施，增進團體利益甚大，有具體事實者。</text:span></text:p>
      <text:p text:style-name="P76"><text:span text:style-name="T77">          五、代表學校參加課外活動，因而提高校譽者。</text:span></text:p>
      <text:p text:style-name="P78"><text:span text:style-name="T79">          六、參加校內各項比賽成績特優者。</text:span></text:p>
      <text:p text:style-name="P80"><text:span text:style-name="T81">          </text:span><text:span text:style-name="T82">七、拾物（金）不昧，價值超過一千元（含）者；</text:span><text:span text:style-name="T83">多次拾獲物品者之獎</text:span></text:p>
      <text:p text:style-name="P84"><text:span text:style-name="T85"><text:s text:c="14"/></text:span><text:span text:style-name="T86">勵，每學年以小功3次為限，特殊事蹟另行獎勵。</text:span></text:p>
      <text:p text:style-name="P87"><text:span text:style-name="T88">          八、保護學校安全，有顯著之事實表現者。</text:span></text:p>
      <text:p text:style-name="P89"><text:span text:style-name="T90">          九、熱心公務，工作努力，成績特著者。</text:span></text:p>
      <text:p text:style-name="P91"><text:span text:style-name="T92">          十、檢舉重大弊害，經查明屬實者。</text:span></text:p>
      <text:p text:style-name="P93"><text:span text:style-name="T94">          十一、對特殊事故、偶發事件，處置得當者。</text:span></text:p>
      <text:p text:style-name="P95"><text:span text:style-name="T96">          十二、扶助同學，具有事實證明者。</text:span></text:p>
      <text:p text:style-name="P97"><text:span text:style-name="T98">          十三、倡導正當課外活動，成績優良者。</text:span></text:p>
      <text:p text:style-name="P99"><text:span text:style-name="T100">          十四、住宿生經常按時作息，內務整潔，遵守秩序，足資模範者。</text:span></text:p>
      <text:p text:style-name="P101"><text:span text:style-name="T102">          十五、其他合於記功事蹟者。</text:span></text:p>
      <text:p text:style-name="P103"><text:span text:style-name="T104">第 六 條：凡有下列各款情形之者，予以記大功，或特別獎勵：</text:span></text:p>
      <text:p text:style-name="P105"><text:span text:style-name="T106">          一、冒險犯難，捨己為人，堪為模範者。</text:span></text:p>
      <text:p text:style-name="P107"><text:span text:style-name="T108">          二、在校內外表現有裨益國家、社會或增進校譽者。</text:span></text:p>
      <text:p text:style-name="P109"><text:span text:style-name="T110">          三、熱心公益對學校、社會有特定貢獻者。</text:span></text:p>
      <text:p text:style-name="P111"><text:span text:style-name="T112">          四、提供建設性之建議，並能率先力行增進校譽者。</text:span></text:p>
      <text:p text:style-name="P113"><text:span text:style-name="T114">          五、愛護學校確有特殊事蹟表現者。</text:span></text:p>
      <text:soft-page-break/>
      <text:p text:style-name="P115"><text:span text:style-name="T116">          六、參加校外服務，成績特優者。</text:span></text:p>
      <text:p text:style-name="P117"><text:span text:style-name="T118">          七、對課外活動各項服務，工作有優異之成績，因而提高校譽者。</text:span></text:p>
      <text:p text:style-name="P119"><text:span text:style-name="T120">          八、代表學校參加校外各種活動，獲得最優成績增進校譽者。</text:span></text:p>
      <text:p text:style-name="P121"><text:span text:style-name="T122">          九、揭發重大不法陰謀活動，經查明屬實者。</text:span></text:p>
      <text:p text:style-name="P123"><text:span text:style-name="T124">          十、有特殊優良事蹟，堪為同學模範者。</text:span></text:p>
      <text:p text:style-name="P125"><text:span text:style-name="T126">          十一、其他合於記大功或特殊獎勵者。</text:span></text:p>
      <text:p text:style-name="P127"><text:span text:style-name="T128">第 七 條：凡有下列各款情形之一者，予以記申誡之處分：</text:span></text:p>
      <text:p text:style-name="P129"><text:span text:style-name="T130">          一、在校內外對師長不敬。</text:span></text:p>
      <text:p text:style-name="P131"><text:span text:style-name="T132">          二、言行不檢，口出穢言，有失學生儀態者。</text:span></text:p>
      <text:p text:style-name="P133"><text:span text:style-name="T134">          三、在校內或公共場所，妨害公共秩序或不遵守秩序者。</text:span></text:p>
      <text:p text:style-name="P135"><text:span text:style-name="T136">          四、請假通知單寫假住址者。</text:span></text:p>
      <text:p text:style-name="P137"><text:span text:style-name="T138">          五、住宿生不假外出或外宿（含回家）初犯者。</text:span></text:p>
      <text:p text:style-name="P139"><text:span text:style-name="T140">          六、住宿生不按規定整理內務者。</text:span></text:p>
      <text:p text:style-name="P141"><text:span text:style-name="T142">          七、住宿生請假外出逾時返校者。</text:span></text:p>
      <text:p text:style-name="P143"><text:span text:style-name="T144">          八、就寢後，高聲談笑，歌唱及製造聲響，妨害安寧者。</text:span></text:p>
      <text:p text:style-name="P145"><text:span text:style-name="T146">          </text:span><text:span text:style-name="T147">九</text:span><text:span text:style-name="T148">、破壞或擅自移動公物，情節較輕者。</text:span></text:p>
      <text:p text:style-name="P149"><text:span text:style-name="T150">          十、服務不力或規避服務與團體活動者。</text:span></text:p>
      <text:p text:style-name="P151"><text:span text:style-name="T152">          十</text:span><text:span text:style-name="T153">一</text:span><text:span text:style-name="T154">、未依規定位置張貼公告，經屢次規勸仍不改善者。</text:span></text:p>
      <text:p text:style-name="P155"><text:span text:style-name="T156">          </text:span><text:span text:style-name="T157">十二</text:span><text:span text:style-name="T158">、違反校園網</text:span><text:span text:style-name="T159">路使用規範或侵犯智慧財產權，情節較輕且係初犯者。</text:span></text:p>
      <text:p text:style-name="P160">          十三、其他合於記申誡處分者。</text:p>
      <text:p text:style-name="P161"><text:span text:style-name="T162"><text:s text:c="10"/>十四、</text:span><text:span text:style-name="T163">違反學生宿舍管理辦法，情節輕微者。</text:span></text:p>
      <text:p text:style-name="P164"/>
      <text:p text:style-name="P165"><text:span text:style-name="T166">第 八 條：凡有下列各款情形之一者，予以記過之處分：</text:span></text:p>
      <text:p text:style-name="P167"><text:span text:style-name="T168">          一、不服教職員指導糾正或有不禮貌行為，而情節尚輕微者。</text:span></text:p>
      <text:p text:style-name="P169"><text:span text:style-name="T170">          二、擾亂團體秩序，情節輕微者。</text:span></text:p>
      <text:p text:style-name="P171"><text:span text:style-name="T172">          三、不遵守交通規則，或未購買乘車證，私自搭乘學生專車者。</text:span></text:p>
      <text:p text:style-name="P173"><text:span text:style-name="T174">          四、故意或惡意損毀公物或他人物品者。</text:span></text:p>
      <text:p text:style-name="P175"><text:span text:style-name="T176">          五、妨害團體整潔或公共衛生者。</text:span></text:p>
      <text:p text:style-name="P177"><text:span text:style-name="T178">          六、以文字圖畫，污損牆壁、公物，有礙觀瞻或破壞他人名譽者。</text:span></text:p>
      <text:p text:style-name="P179"><text:span text:style-name="T180">          七、無故缺席重要集會(含週會、慶典等)者。</text:span></text:p>
      <text:p text:style-name="P181"><text:span text:style-name="T182">          八、校外言行不檢，有損校譽，而情節輕微者。</text:span></text:p>
      <text:p text:style-name="P183"><text:span text:style-name="T184">   　　</text:span><text:span text:style-name="T185">  </text:span><text:span text:style-name="T186">九、有欺騙行為，情節輕微者。</text:span></text:p>
      <text:p text:style-name="P187"><text:span text:style-name="T188">          十、挑撥離間，惹是生非。</text:span></text:p>
      <text:p text:style-name="P189"><text:span text:style-name="T190">          十一、惡意攻訐或助長糾紛者。</text:span></text:p>
      <text:p text:style-name="P191"><text:span text:style-name="T192">          十二、欺侮同學，情節輕微者。</text:span></text:p>
      <text:p text:style-name="P193"><text:span text:style-name="T194">          十三、言行粗暴，態度傲慢者。</text:span></text:p>
      <text:p text:style-name="P195"><text:span text:style-name="T196">          十四、住宿生擅自引導非住宿生</text:span><text:span text:style-name="T197">(或不同棟住宿生)</text:span><text:span text:style-name="T198">進入宿舍，或非住宿生</text:span><text:span text:style-name="T199">(</text:span><text:span text:style-name="T200">含</text:span><text:span text:style-name="T201">不同棟住宿生)</text:span><text:span text:style-name="T202">未經報備核准進入宿舍，以記過處分。</text:span></text:p>
      <text:p text:style-name="P203"><text:span text:style-name="T204">          十五、住宿生未經核准，擅自調換床位寢室，妨害管理者。</text:span></text:p>
      <text:p text:style-name="P205"><text:span text:style-name="T206">          十六、越牆出入學校及宿舍者。</text:span></text:p>
      <text:p text:style-name="P207"><text:span text:style-name="T208">          十七、未經核准於宿舍內留宿親友者。</text:span></text:p>
      <text:p text:style-name="P209"><text:span text:style-name="T210">          </text:span><text:span text:style-name="T211">十八、考試違反考試規定情節較輕者。</text:span></text:p>
      <text:p text:style-name="P212"><text:span text:style-name="T213">          十九、妨害教職員或同學執行公務者。</text:span></text:p>
      <text:p text:style-name="P214"><text:span text:style-name="T215">          二十、違反宿舍用電安全，嚴禁住宿生在寢室內私裝電器用品。</text:span></text:p>
      <text:p text:style-name="P216"><text:span text:style-name="T217">          二一、住宿生不假外出或外宿（含回家）累犯者。</text:span></text:p>
      <text:p text:style-name="P218"><text:span text:style-name="T219">          二二、違反菸害防治法規定者。</text:span></text:p>
      <text:p text:style-name="P220"><text:span text:style-name="T221"><text:s/></text:span><text:span text:style-name="T222">二三、違反校園網路使用規範</text:span><text:span text:style-name="T223">或侵犯智慧財產權，情節較輕微但屬累犯者。</text:span></text:p>
      <text:soft-page-break/>
      <text:p text:style-name="P224"><text:span text:style-name="T225"><text:s/></text:span><text:span text:style-name="T226">二四、其他合於記過處分者。</text:span></text:p>
      <text:p text:style-name="P227"><text:span text:style-name="T228"><text:s/></text:span><text:span text:style-name="T229">二五、</text:span><text:span text:style-name="T230">校園內禁止牽帶或飼養寵物（動物），違反者以記過處分，因課程需要者除外。</text:span></text:p>
      <text:p text:style-name="P231"><text:span text:style-name="T232"><text:s/></text:span><text:span text:style-name="T233">二六、</text:span><text:span text:style-name="T234">五專一、二、三年級，違反班級公約手機使用規定者，以記過處分。</text:span></text:p>
      <text:p text:style-name="P235"><text:span text:style-name="T236"><text:s/></text:span><text:span text:style-name="T237">二七、</text:span><text:span text:style-name="T238">違反學生宿舍管理辦法，情節嚴重者。</text:span></text:p>
      <text:p text:style-name="P239"/>
      <text:p text:style-name="P240"><text:span text:style-name="T241">第 九 條：凡有下列各款情形之一者，予以記大過之處分：</text:span></text:p>
      <text:p text:style-name="P242"><text:span text:style-name="T243">          一、對教職員態度傲慢無理者。</text:span></text:p>
      <text:p text:style-name="P244"><text:span text:style-name="T245">          二、不遵從師長約束，違抗命令情節重大者。</text:span></text:p>
      <text:p text:style-name="P246"><text:span text:style-name="T247">          三、惡言批評或侮慢師長情節尚輕者。</text:span></text:p>
      <text:p text:style-name="P248"><text:span text:style-name="T249">          四、擅自發表不正當之言論、文字，情節較輕者。</text:span></text:p>
      <text:p text:style-name="P250"><text:span text:style-name="T251">          五、校外滋事，擾亂秩序，破壞校譽者。</text:span></text:p>
      <text:p text:style-name="P252"><text:span text:style-name="T253">          六、傷害他人身體，情節輕微者。</text:span></text:p>
      <text:p text:style-name="P254"><text:span text:style-name="T255">          七、樹立派別，欺侮同學或叫眾滋事者。</text:span></text:p>
      <text:p text:style-name="P256"><text:span text:style-name="T257">          八、毆打同學或互毆者。</text:span></text:p>
      <text:p text:style-name="P258"><text:span text:style-name="T259">          九、有竊盜之行為者。</text:span></text:p>
      <text:p text:style-name="P260"><text:span text:style-name="T261">          十、考試違反考試規定，情節較重者。</text:span></text:p>
      <text:p text:style-name="P262"><text:span text:style-name="T263">          十一、有矇蔽欺騙行為者。</text:span></text:p>
      <text:p text:style-name="P264"><text:span text:style-name="T265">          十二、偽造證明、塗改文書或冒用他人印章，情節較輕者。</text:span></text:p>
      <text:p text:style-name="P266"><text:span text:style-name="T267">          十三、誣告他人或故作偽證者。</text:span></text:p>
      <text:p text:style-name="P268"><text:span text:style-name="T269">          十四、有酗酒滋事、賭博或其他不正當之行為者。</text:span></text:p>
      <text:p text:style-name="P270"><text:span text:style-name="T271">          十五、妨害公共安全者。</text:span></text:p>
      <text:p text:style-name="P272"><text:span text:style-name="T273">          十六、故意或惡意損毀公物或他人物品，情節嚴重者。</text:span></text:p>
      <text:p text:style-name="P274"><text:span text:style-name="T275">          十七、不服糾正或懲罰，強詞奪理，企圖狡辯，態度蠻橫者。</text:span></text:p>
      <text:p text:style-name="P276"><text:span text:style-name="T277">          十八、違反校園網路使用規範</text:span><text:span text:style-name="T278">或侵犯智慧財產權，</text:span><text:span text:style-name="T279">情節重大者。</text:span></text:p>
      <text:p text:style-name="P280"><text:span text:style-name="T281">          十九、對他人（教職員工、同學及其他社會成員）性騷擾、性霸 </text:span></text:p>
      <text:p text:style-name="P282"><text:span text:style-name="T283">                凌，經本校性別平等教育委員會調查認定情節較輕者。</text:span></text:p>
      <text:p text:style-name="P284"><text:span text:style-name="T285">          二O、第八條所列各款之再犯者或其情節較重者。</text:span></text:p>
      <text:p text:style-name="P286"><text:span text:style-name="T287">          二一、其他合於記大過處分，且經學生獎懲審議委員會決議者。</text:span></text:p>
      <text:p text:style-name="P288"><text:span text:style-name="T289"><text:s text:c="10"/></text:span><text:span text:style-name="T290">二二、</text:span><text:span text:style-name="T291">未經申請核准，住宿生帶非住宿生</text:span><text:span text:style-name="T292">(或不同棟住宿生)</text:span><text:span text:style-name="T293">進入宿舍過夜，二者皆以大過處分</text:span><text:span text:style-name="T294">；</text:span><text:span text:style-name="T295">非住宿生</text:span><text:span text:style-name="T296">(或不同棟住宿生)</text:span><text:span text:style-name="T297">擅入學生宿舍過夜，該寢室未通報宿舍老師，非住宿生及該寢學生予以大過處分</text:span><text:span text:style-name="T298">；</text:span><text:span text:style-name="T299">累犯或情節嚴重者，以大過並「勒令退宿」處分。（晚上</text:span><text:span text:style-name="T300">11</text:span><text:span text:style-name="T301">時後，仍留在宿舍者，視同過夜。）</text:span></text:p>
      <text:p text:style-name="P302"><text:span text:style-name="T303"> </text:span><text:span text:style-name="T304"><text:s/></text:span><text:span text:style-name="T305"> </text:span><text:span text:style-name="T306"><text:s/></text:span><text:span text:style-name="T307"> </text:span><text:span text:style-name="T308"><text:s/></text:span><text:span text:style-name="T309"> </text:span><text:span text:style-name="T310"><text:s/></text:span><text:span text:style-name="T311"> </text:span><text:span text:style-name="T312"><text:s/></text:span><text:span text:style-name="T313">二三、外藉學生在台工作（不論是在校內或在校外），依法必須先申請並取得工作許可證，若未依規定申請並取得工作許可證受僱為他人工作者。</text:span></text:p>
      <text:p text:style-name="P314"><text:span text:style-name="T315"> </text:span><text:span text:style-name="T316"><text:s/></text:span><text:span text:style-name="T317"> </text:span><text:span text:style-name="T318"><text:s/></text:span><text:span text:style-name="T319"> </text:span><text:span text:style-name="T320"><text:s/></text:span><text:span text:style-name="T321"> </text:span><text:span text:style-name="T322"><text:s/></text:span><text:span text:style-name="T323"> </text:span><text:span text:style-name="T324"><text:s/></text:span><text:span text:style-name="T325">二四、外藉學生取得工作許可證者，學期間（寒暑假除外）之工作時間每星期超過</text:span><text:span text:style-name="T326">20</text:span><text:span text:style-name="T327">小時者。</text:span></text:p>
      <text:p text:style-name="P328"><text:span text:style-name="T329">第 十 條：凡有下列各款情形之一者予以留校察看之處分：</text:span></text:p>
      <text:p text:style-name="P330"><text:span text:style-name="T331">          一、侮辱師長，情節嚴重者。</text:span></text:p>
      <text:p text:style-name="P332"><text:span text:style-name="T333">          二、侵他人資訊系統或設備，情節重大者。</text:span></text:p>
      <text:p text:style-name="P334"><text:span text:style-name="T335">          三、犯有重大過失，經學生獎懲審議委員會會議決議者。</text:span></text:p>
      <text:p text:style-name="P336"><text:span text:style-name="T337">          </text:span><text:span text:style-name="T338"> 四、違反校園網路使用規範或侵犯智慧財產權，情節重大且影響校譽者。</text:span></text:p>
      <text:p text:style-name="P339"><text:span text:style-name="T340">           五、</text:span><text:span text:style-name="T341">經本校性別平等教育委員會調查認定其情節嚴重者。</text:span><text:span text:style-name="T342">。</text:span></text:p>
      <text:p text:style-name="P343"><text:span text:style-name="T344">           六、學生犯有其他重大過失，且經學生獎懲審議委員會會議決議，予以留校察看處分者。        </text:span></text:p>
      <text:p text:style-name="P345"><text:span text:style-name="T346">第十一條：凡有下列各款情形之一者，予以勒令退學之處分：</text:span></text:p>
      <text:p text:style-name="P347"><text:span text:style-name="T348">          一、參加非法組織或不良幫派者。</text:span></text:p>
      <text:soft-page-break/>
      <text:p text:style-name="P349"><text:span text:style-name="T350">          二、違反槍砲彈藥刀械管制條例或聚眾鬥毆者。</text:span></text:p>
      <text:p text:style-name="P351"><text:span text:style-name="T352">          三、犯刑事經判決執行者。</text:span></text:p>
      <text:p text:style-name="P353"><text:span text:style-name="T354">          四、對他人（教職員工、同學及其他社會成員）性騷擾、性霸凌或性侵害，經本校性別平等教育委員會調查認定情節嚴重者。</text:span></text:p>
      <text:p text:style-name="P355"><text:span text:style-name="T356">          五、傷害他人身體，情節嚴重者。</text:span></text:p>
      <text:p text:style-name="P357"><text:span text:style-name="T358">          六、在留校察看期間，再犯其他過失者。</text:span></text:p>
      <text:p text:style-name="P359"><text:span text:style-name="T360">          七、學年度內記大過滿三次或在學期間內，所受處分功過相抵，仍累積大過三次者。</text:span></text:p>
      <text:p text:style-name="P361"><text:span text:style-name="T362">          八、偽造文書或冒用他人印章，情節嚴重者。</text:span></text:p>
      <text:p text:style-name="P363"><text:span text:style-name="T364">          九、學期操行不滿六十分者。</text:span></text:p>
      <text:p text:style-name="P365"><text:span text:style-name="T366">          十、犯有其他重大過失，且經學生獎懲審議委員會會議決議，予以勒令退學者。</text:span></text:p>
      <text:p text:style-name="P367"><text:span text:style-name="T368">第十二條：凡有下列情形者，予以開除學籍之處分：</text:span></text:p>
      <text:p text:style-name="P369"><text:span text:style-name="T370">           學生入學所繳證明文件，如有假借、冒用、偽造、變造及入學考試舞弊等情事，一經查明，即開除學籍，不發給與修業有關之任何證明文件；如畢業後始發覺者，除依法追繳其學位證書外，並公告撤銷其畢業資格。        </text:span></text:p>
      <text:p text:style-name="P371"><text:span text:style-name="T372">第十三條：學生在校期間，功過累積計算如下：</text:span></text:p>
      <text:p text:style-name="P373"><text:span text:style-name="T374">          一、記嘉獎三次累積為記功一次，記功三次累積為大功一次。</text:span></text:p>
      <text:p text:style-name="P375"><text:span text:style-name="T376">          二、記申誡三次累積為記過一次，記過三次累積為大過一次。</text:span></text:p>
      <text:p text:style-name="P377"><text:span text:style-name="T378">          三、學生在校期間所受之處分，滿三大過時，可將同等之獎勵，予以相抵折合計算，但獎懲紀錄不予註銷。但如違犯重大過失，經學生獎懲審議委員會會議決議，予以退學或開除學籍者，不得相抵折算。</text:span></text:p>
      <text:p text:style-name="P379"><text:span text:style-name="T380">第十四條：受留校察看之學生，不論原有功過多寡，均以兩大過兩小過計算之，並按左列各款辦理。</text:span></text:p>
      <text:p text:style-name="P381"><text:span text:style-name="T382">          一、在留校察看期間，若操行扣三分（含）以上即勒令退學。</text:span></text:p>
      <text:p text:style-name="P383"><text:span text:style-name="T384">          二、凡經累積大功以上之獎勵或在留校察看期間，確實表現優異者，經學生獎懲審議委員會會議決議取銷者，得撤銷留校察看之處分。</text:span></text:p>
      <text:p text:style-name="P385"><text:span text:style-name="T386">第十五條：學生行為之獎懲，除依照上列規定外，並得視：（一）年齡之長幼（二）班級之高低（三）動機、犯後態度與身心狀況（四）行為之影響等情形，酌予變更獎懲等第。</text:span></text:p>
      <text:p text:style-name="P387"><text:span text:style-name="T388">第十六條：特別獎勵由學生事務處，簽請校長核定辦理。</text:span></text:p>
      <text:p text:style-name="P389"><text:span text:style-name="T390">第十七條：學生之獎懲，記功（過）以上者，均須通知其家長或監護人；學生記大功或記大過以上之獎懲案件，需提報學生獎懲審議委員會審議。</text:span></text:p>
      <text:p text:style-name="P391"><text:span text:style-name="T392">第十八條：學生對學校之獎懲處分不服時，可依據「學生申訴處理辦法」提起申訴。</text:span></text:p>
      <text:p text:style-name="P393"><text:span text:style-name="T394">第十九條：本辦法經校務會議通過後實施，並報教育部備查，修正時亦同。</text:span></text:p>
      <text:p text:style-name="內文"><text:span text:style-name="T395">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0-06-20T06:25:00Z</meta:creation-date>
    <dc:date>2020-06-20T06:25:00Z</dc:date>
    <meta:print-date>2019-10-12T03:02:00Z</meta:print-date>
    <meta:template xlink:href="Normal" xlink:type="simple"/>
    <meta:editing-cycles>2</meta:editing-cycles>
    <meta:editing-duration>PT0S</meta:editing-duration>
    <meta:document-statistic meta:page-count="4" meta:paragraph-count="10" meta:word-count="781" meta:character-count="5224" meta:row-count="37" meta:non-whitespace-character-count="4453"/>
  </office:meta>
</office:document-meta>
</file>