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T21A3o00" svg:font-family="TT21A3o00" style:font-family-generic="roman" svg:panose-1="0 0 0 0 0 0 0 0 0 0"/>
    <style:font-face style:name="Times-Roman" svg:font-family="Times-Roman" style:font-family-generic="roman" svg:panose-1="0 0 0 0 0 0 0 0 0 0"/>
    <style:font-face style:name="TT21A3o01" svg:font-family="TT21A3o01" style:font-family-generic="roman" svg:panose-1="0 0 0 0 0 0 0 0 0 0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P3" style:parent-style-name="內文" style:family="paragraph">
      <style:paragraph-properties fo:widows="2" fo:orphans="2" fo:text-align="center"/>
    </style:style>
    <style:style style:name="T4" style:parent-style-name="預設段落字型" style:family="text">
      <style:text-properties style:font-name="標楷體" style:font-name-asian="標楷體" style:font-name-complex="新細明體" style:font-weight-complex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新細明體" style:font-weight-complex="bold" style:letter-kerning="false" fo:font-size="8pt" style:font-size-asian="8pt" style:font-size-complex="8pt"/>
    </style:style>
    <style:style style:name="P6" style:parent-style-name="內文" style:family="paragraph">
      <style:paragraph-properties fo:widows="2" fo:orphans="2" fo:text-align="center"/>
    </style:style>
    <style:style style:name="T7" style:parent-style-name="預設段落字型" style:family="text">
      <style:text-properties style:font-name="標楷體" style:font-name-asian="標楷體" style:font-name-complex="新細明體" style:font-weight-complex="bold" style:letter-kerning="false" fo:font-size="8pt" style:font-size-asian="8pt" style:font-size-complex="8pt"/>
    </style:style>
    <style:style style:name="P8" style:parent-style-name="內文" style:family="paragraph">
      <style:paragraph-properties fo:widows="2" fo:orphans="2" fo:text-align="center"/>
    </style:style>
    <style:style style:name="T9" style:parent-style-name="預設段落字型" style:family="text">
      <style:text-properties style:font-name="標楷體" style:font-name-asian="標楷體" style:font-name-complex="新細明體" style:font-weight-complex="bold" style:letter-kerning="false" fo:font-size="8pt" style:font-size-asian="8pt" style:font-size-complex="8pt"/>
    </style:style>
    <style:style style:name="P10" style:parent-style-name="內文" style:family="paragraph">
      <style:paragraph-properties fo:widows="2" fo:orphans="2" fo:text-align="center"/>
    </style:style>
    <style:style style:name="T11" style:parent-style-name="預設段落字型" style:family="text">
      <style:text-properties style:font-name="標楷體" style:font-name-asian="標楷體" style:font-name-complex="新細明體" style:font-weight-complex="bold" style:letter-kerning="false" fo:font-size="8pt" style:font-size-asian="8pt" style:font-size-complex="8pt"/>
    </style:style>
    <style:style style:name="P12" style:parent-style-name="內文" style:family="paragraph">
      <style:paragraph-properties fo:widows="2" fo:orphans="2" fo:text-align="center"/>
    </style:style>
    <style:style style:name="T13" style:parent-style-name="預設段落字型" style:family="text">
      <style:text-properties style:font-name="標楷體" style:font-name-asian="標楷體" style:font-name-complex="新細明體" style:font-weight-complex="bold" style:letter-kerning="false" fo:font-size="8pt" style:font-size-asian="8pt" style:font-size-complex="8pt"/>
    </style:style>
    <style:style style:name="P14" style:parent-style-name="內文" style:family="paragraph">
      <style:paragraph-properties fo:widows="2" fo:orphans="2" fo:margin-left="0.6562in" fo:text-indent="-0.6562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16" style:parent-style-name="預設段落字型" style:family="text">
      <style:text-properties style:font-name="標楷體" style:font-name-asian="標楷體" style:font-name-complex="Times-Roman" style:font-weight-complex="bold" style:letter-kerning="false" fo:font-size="13.5pt" style:font-size-asian="13.5pt" style:font-size-complex="12pt"/>
    </style:style>
    <style:style style:name="T17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18" style:parent-style-name="預設段落字型" style:family="text">
      <style:text-properties style:font-name="標楷體" style:font-name-asian="標楷體" style:font-name-complex="Times-Roman" style:font-weight-complex="bold" style:letter-kerning="false" fo:font-size="13.5pt" style:font-size-asian="13.5pt" style:font-size-complex="12pt"/>
    </style:style>
    <style:style style:name="T19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20" style:parent-style-name="預設段落字型" style:family="text">
      <style:text-properties style:font-name="標楷體" style:font-name-asian="標楷體" style:font-name-complex="Times-Roman" style:font-weight-complex="bold" style:letter-kerning="false" fo:font-size="13.5pt" style:font-size-asian="13.5pt" style:font-size-complex="12pt"/>
    </style:style>
    <style:style style:name="T21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P22" style:parent-style-name="內文" style:family="paragraph">
      <style:paragraph-properties fo:widows="2" fo:orphans="2" fo:margin-left="0.6562in" fo:text-indent="-0.6562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24" style:parent-style-name="預設段落字型" style:family="text">
      <style:text-properties style:font-name="標楷體" style:font-name-asian="標楷體" style:font-name-complex="Times-Roman" style:font-weight-complex="bold" style:letter-kerning="false" fo:font-size="13.5pt" style:font-size-asian="13.5pt" style:font-size-complex="12pt"/>
    </style:style>
    <style:style style:name="T25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P26" style:parent-style-name="內文" style:family="paragraph">
      <style:paragraph-properties fo:widows="2" fo:orphans="2" fo:margin-left="0.6562in" fo:text-indent="-0.6562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3.5pt" style:font-size-asian="13.5pt" style:font-size-complex="12pt"/>
    </style:style>
    <style:style style:name="T28" style:parent-style-name="預設段落字型" style:family="text">
      <style:text-properties style:font-name="標楷體" style:font-name-asian="標楷體" style:font-name-complex="新細明體" style:font-weight-complex="bold" fo:color="#FF0000" style:letter-kerning="false" fo:font-size="13.5pt" style:font-size-asian="13.5pt" style:font-size-complex="12pt"/>
    </style:style>
    <style:style style:name="T29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3.5pt" style:font-size-asian="13.5pt" style:font-size-complex="12pt"/>
    </style:style>
    <style:style style:name="T30" style:parent-style-name="預設段落字型" style:family="text">
      <style:text-properties style:font-name="標楷體" style:font-name-asian="標楷體" style:font-name-complex="新細明體" style:font-weight-complex="bold" fo:color="#FF0000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widows="2" fo:orphans="2" fo:text-indent="0.6562in"/>
    </style:style>
    <style:style style:name="T32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33" style:parent-style-name="內文" style:family="paragraph">
      <style:paragraph-properties fo:widows="2" fo:orphans="2" fo:margin-left="0.4166in" fo:text-indent="0.3652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T35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36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P37" style:parent-style-name="內文" style:family="paragraph">
      <style:paragraph-properties fo:widows="2" fo:orphans="2" fo:margin-left="0.4166in" fo:text-indent="0.3652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39" style:parent-style-name="內文" style:family="paragraph">
      <style:paragraph-properties fo:widows="2" fo:orphans="2" fo:margin-left="0.4986in" fo:text-indent="0.281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41" style:parent-style-name="內文" style:family="paragraph">
      <style:paragraph-properties fo:widows="2" fo:orphans="2" fo:text-indent="0.834in"/>
    </style:style>
    <style:style style:name="T42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T43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44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P45" style:parent-style-name="內文" style:family="paragraph">
      <style:paragraph-properties fo:widows="2" fo:orphans="2" fo:margin-left="0.9652in" fo:text-indent="-0.375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T47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48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T49" style:parent-style-name="預設段落字型" style:family="text">
      <style:text-properties style:font-name="標楷體" style:font-name-asian="標楷體" style:font-name-complex="新細明體" style:font-weight-complex="bold" fo:color="#FF0000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widows="2" fo:orphans="2" fo:margin-left="1.5166in" fo:text-indent="-0.9263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52" style:parent-style-name="內文" style:family="paragraph">
      <style:paragraph-properties fo:widows="2" fo:orphans="2" fo:margin-left="1.0673in" fo:text-indent="-0.909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T54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3.5pt"/>
    </style:style>
    <style:style style:name="T55" style:parent-style-name="預設段落字型" style:family="text">
      <style:text-properties style:font-name="標楷體" style:font-name-asian="標楷體" style:font-name-complex="TT21A3o00" style:font-weight-complex="bold" fo:color="#FF0000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56" style:parent-style-name="內文" style:family="paragraph">
      <style:paragraph-properties fo:widows="2" fo:orphans="2" fo:margin-left="1.0138in" fo:text-indent="-0.4256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58" style:parent-style-name="內文" style:family="paragraph">
      <style:paragraph-properties fo:widows="2" fo:orphans="2" fo:margin-left="0.3298in" fo:text-indent="0.2812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60" style:parent-style-name="內文" style:family="paragraph">
      <style:paragraph-properties fo:widows="2" fo:orphans="2" fo:margin-left="0.5798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62" style:parent-style-name="內文" style:family="paragraph">
      <style:paragraph-properties fo:widows="2" fo:orphans="2" fo:margin-left="0.5798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64" style:parent-style-name="內文" style:family="paragraph">
      <style:paragraph-properties fo:widows="2" fo:orphans="2" fo:margin-left="0.5798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66" style:parent-style-name="內文" style:family="paragraph">
      <style:paragraph-properties fo:widows="2" fo:orphans="2" fo:margin-left="0.5798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68" style:parent-style-name="內文" style:family="paragraph">
      <style:paragraph-properties fo:widows="2" fo:orphans="2" fo:margin-left="0.5798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70" style:parent-style-name="內文" style:family="paragraph">
      <style:paragraph-properties fo:widows="2" fo:orphans="2" fo:margin-left="0.5798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72" style:parent-style-name="內文" style:family="paragraph">
      <style:paragraph-properties fo:widows="2" fo:orphans="2" fo:margin-left="0.5798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74" style:parent-style-name="內文" style:family="paragraph">
      <style:paragraph-properties fo:widows="2" fo:orphans="2" fo:margin-left="0.5798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76" style:parent-style-name="內文" style:family="paragraph">
      <style:paragraph-properties fo:widows="2" fo:orphans="2" fo:margin-left="0.5798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78" style:parent-style-name="內文" style:family="paragraph">
      <style:paragraph-properties fo:widows="2" fo:orphans="2" fo:margin-left="0.5798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80" style:parent-style-name="內文" style:family="paragraph">
      <style:paragraph-properties fo:widows="2" fo:orphans="2" fo:margin-left="1.0312in" fo:text-indent="-1.0312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T82" style:parent-style-name="預設段落字型" style:family="text">
      <style:text-properties style:font-name="標楷體" style:font-name-asian="標楷體" style:font-name-complex="標楷體" style:font-weight-complex="bold" style:letter-kerning="false" fo:font-size="13.5pt" style:font-size-asian="13.5pt" style:font-size-complex="13.5pt"/>
    </style:style>
    <style:style style:name="T83" style:parent-style-name="預設段落字型" style:family="text">
      <style:text-properties style:font-name="標楷體" style:font-name-asian="標楷體" style:font-name-complex="TT21A3o00" style:font-weight-complex="bold" fo:color="#FF0000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widows="2" fo:orphans="2" fo:margin-left="0.6562in" fo:text-indent="-0.6562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86" style:parent-style-name="內文" style:family="paragraph">
      <style:paragraph-properties fo:widows="2" fo:orphans="2"/>
    </style:style>
    <style:style style:name="T8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88" style:parent-style-name="內文" style:family="paragraph">
      <style:paragraph-properties fo:widows="2" fo:orphans="2" fo:margin-left="0.3166in" fo:text-indent="0.2812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90" style:parent-style-name="內文" style:family="paragraph">
      <style:paragraph-properties fo:widows="2" fo:orphans="2" fo:margin-left="0.9368in" fo:text-indent="-0.375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92" style:parent-style-name="內文" style:family="paragraph">
      <style:paragraph-properties fo:widows="2" fo:orphans="2" fo:margin-left="0.3333in" fo:text-indent="0.2812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94" style:parent-style-name="內文" style:family="paragraph">
      <style:paragraph-properties fo:widows="2" fo:orphans="2" fo:margin-left="0.3166in" fo:text-indent="0.2812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96" style:parent-style-name="內文" style:family="paragraph">
      <style:paragraph-properties fo:widows="2" fo:orphans="2"/>
    </style:style>
    <style:style style:name="T9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98" style:parent-style-name="內文" style:family="paragraph">
      <style:paragraph-properties fo:widows="2" fo:orphans="2"/>
    </style:style>
    <style:style style:name="T9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00" style:parent-style-name="內文" style:family="paragraph">
      <style:paragraph-properties fo:widows="2" fo:orphans="2"/>
    </style:style>
    <style:style style:name="T10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02" style:parent-style-name="內文" style:family="paragraph">
      <style:paragraph-properties fo:widows="2" fo:orphans="2" fo:text-indent="0.6562in"/>
    </style:style>
    <style:style style:name="T10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04" style:parent-style-name="內文" style:family="paragraph">
      <style:paragraph-properties fo:widows="2" fo:orphans="2" fo:text-indent="0.6562in"/>
    </style:style>
    <style:style style:name="T10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06" style:parent-style-name="內文" style:family="paragraph">
      <style:paragraph-properties fo:widows="2" fo:orphans="2"/>
    </style:style>
    <style:style style:name="T10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08" style:parent-style-name="內文" style:family="paragraph">
      <style:paragraph-properties fo:widows="2" fo:orphans="2"/>
    </style:style>
    <style:style style:name="T10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10" style:parent-style-name="內文" style:family="paragraph">
      <style:paragraph-properties fo:widows="2" fo:orphans="2" fo:margin-left="0.9583in" fo:text-indent="-0.375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12" style:parent-style-name="內文" style:family="paragraph">
      <style:paragraph-properties fo:widows="2" fo:orphans="2"/>
    </style:style>
    <style:style style:name="T11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14" style:parent-style-name="內文" style:family="paragraph">
      <style:paragraph-properties fo:widows="2" fo:orphans="2"/>
    </style:style>
    <style:style style:name="T11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P116" style:parent-style-name="內文" style:family="paragraph">
      <style:paragraph-properties fo:widows="2" fo:orphans="2"/>
    </style:style>
    <style:style style:name="T11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18" style:parent-style-name="內文" style:family="paragraph">
      <style:paragraph-properties fo:widows="2" fo:orphans="2"/>
    </style:style>
    <style:style style:name="T11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20" style:parent-style-name="內文" style:family="paragraph">
      <style:paragraph-properties fo:widows="2" fo:orphans="2"/>
    </style:style>
    <style:style style:name="T12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22" style:parent-style-name="內文" style:family="paragraph">
      <style:paragraph-properties fo:widows="2" fo:orphans="2" fo:margin-left="0.4687in" fo:text-indent="-0.4687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P124" style:parent-style-name="內文" style:family="paragraph">
      <style:paragraph-properties fo:widows="2" fo:orphans="2" fo:margin-left="0.4687in" fo:text-indent="-0.4687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P126" style:parent-style-name="內文" style:family="paragraph">
      <style:paragraph-properties fo:widows="2" fo:orphans="2" fo:margin-left="0.6562in" fo:text-indent="-0.6562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28" style:parent-style-name="內文" style:family="paragraph">
      <style:paragraph-properties fo:widows="2" fo:orphans="2" fo:margin-left="0.6562in" fo:text-indent="-0.656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3.5pt"/>
    </style:style>
    <style:style style:name="P130" style:parent-style-name="內文" style:family="paragraph">
      <style:paragraph-properties fo:widows="2" fo:orphans="2"/>
    </style:style>
    <style:style style:name="T131" style:parent-style-name="預設段落字型" style:family="text">
      <style:text-properties style:font-name="標楷體" style:font-name-asian="標楷體" style:font-name-complex="新細明體" style:font-weight-complex="bold" style:letter-kerning="false" fo:font-size="13.5pt" style:font-size-asian="13.5pt" style:font-size-complex="12pt"/>
    </style:style>
    <style:style style:name="T132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133" style:parent-style-name="預設段落字型" style:family="text">
      <style:text-properties style:font-name="標楷體" style:font-name-asian="標楷體" style:font-name-complex="TT21A3o01" style:font-weight-complex="bold" style:letter-kerning="false" fo:font-size="13.5pt" style:font-size-asian="13.5pt" style:font-size-complex="12pt"/>
    </style:style>
    <style:style style:name="T134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135" style:parent-style-name="預設段落字型" style:family="text">
      <style:text-properties style:font-name="標楷體" style:font-name-asian="標楷體" style:font-name-complex="TT21A3o01" style:font-weight-complex="bold" style:letter-kerning="false" fo:font-size="13.5pt" style:font-size-asian="13.5pt" style:font-size-complex="12pt"/>
    </style:style>
    <style:style style:name="T136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  <style:style style:name="T137" style:parent-style-name="預設段落字型" style:family="text">
      <style:text-properties style:font-name="標楷體" style:font-name-asian="標楷體" style:font-name-complex="TT21A3o01" style:font-weight-complex="bold" style:letter-kerning="false" fo:font-size="13.5pt" style:font-size-asian="13.5pt" style:font-size-complex="12pt"/>
    </style:style>
    <style:style style:name="T138" style:parent-style-name="預設段落字型" style:family="text">
      <style:text-properties style:font-name="標楷體" style:font-name-asian="標楷體" style:font-name-complex="TT21A3o00" style:font-weight-complex="bold" style:letter-kerning="false" fo:font-size="13.5pt" style:font-size-asian="13.5pt" style:font-size-complex="12pt"/>
    </style:style>
  </office:automatic-styles>
  <office:body>
    <office:text text:use-soft-page-breaks="true">
      <text:p text:style-name="P1"><text:span text:style-name="T2">學 生 請 假 規 則 <text:s text:c="9"/></text:span></text:p>
      <text:p text:style-name="P3"><text:span text:style-name="T4"><text:s text:c="35"/></text:span><text:span text:style-name="T5">103年5月5日學生事務會議修正通過</text:span></text:p>
      <text:p text:style-name="P6"><text:span text:style-name="T7"><text:s text:c="70"/>106年5月5日學生事務會議修正通過</text:span></text:p>
      <text:p text:style-name="P8"><text:span text:style-name="T9"><text:s text:c="70"/>107年5月16日學生事務會議修正通過</text:span></text:p>
      <text:p text:style-name="P10"><text:span text:style-name="T11">                                                                      108年5月22日學生事務會議修正通過</text:span></text:p>
      <text:p text:style-name="P12"><text:span text:style-name="T13"><text:s text:c="40"/></text:span></text:p>
      <text:p text:style-name="P14"><text:span text:style-name="T15">第</text:span><text:span text:style-name="T16">一</text:span><text:span text:style-name="T17">條 中華醫事科技大學</text:span><text:span text:style-name="T18">(</text:span><text:span text:style-name="T19">以下簡稱本校</text:span><text:span text:style-name="T20">)</text:span><text:span text:style-name="T21">依據學則第四章第三十四條規定，特訂定「中華醫事科技大學學生請假規則」（以下簡稱本規則）。</text:span></text:p>
      <text:p text:style-name="P22"><text:span text:style-name="T23">第</text:span><text:span text:style-name="T24">二</text:span><text:span text:style-name="T25">條 學生因故不能到校上課或參加集會活動者，必須辦理請假，其未辦理請假手續或請假未經核准者，則以曠課論處。</text:span></text:p>
      <text:p text:style-name="P26"><text:span text:style-name="T27">第三條<text:s/></text:span><text:span text:style-name="T28">學生請假分公假、事假、病假、喪假、婚假、產假、生理假等七種</text:span><text:span text:style-name="T29">;</text:span><text:span text:style-name="T30">除公假外，其餘請假請於返校後14日內完成請假手續。</text:span></text:p>
      <text:p text:style-name="P31"><text:span text:style-name="T32">一、公假：<text:s/></text:span></text:p>
      <text:p text:style-name="P33"><text:span text:style-name="T34">（一）</text:span><text:span text:style-name="T35">擔任本校各單位公差勤務或參加已核准之集會活動</text:span><text:span text:style-name="T36">。</text:span></text:p>
      <text:p text:style-name="P37"><text:span text:style-name="T38">（二）參加政府舉辦之考試或教育訓練，持有證明者。</text:span></text:p>
      <text:p text:style-name="P39"><text:span text:style-name="T40">（三）因辦理兵役事宜，持有兵役機關證明者。</text:span></text:p>
      <text:p text:style-name="P41"><text:span text:style-name="T42">（四）</text:span><text:span text:style-name="T43">代表本校參加校外各項競賽或活動</text:span><text:span text:style-name="T44">。</text:span></text:p>
      <text:p text:style-name="P45"><text:span text:style-name="T46">二、事假：</text:span><text:span text:style-name="T47">因個人事務需要，並持有相關證明文件者</text:span><text:span text:style-name="T48">，</text:span><text:span text:style-name="T49">於事前或返校後14日內完成請假手續。</text:span></text:p>
      <text:p text:style-name="P50"><text:span text:style-name="T51">三、病假：</text:span></text:p>
      <text:p text:style-name="P52"><text:span text:style-name="T53"><text:s text:c="9"/></text:span><text:span text:style-name="T54">因疾病需治療或休養，持有診斷書或相關證明文件者，</text:span><text:span text:style-name="T55">於返校後14日內完成請假手續。</text:span></text:p>
      <text:p text:style-name="P56"><text:span text:style-name="T57">四、喪假：凡本人之直系、旁系（兄、弟、姊、妹），或配偶、配偶之直系親屬死亡，持有相關證明者，其請假以8日為限。</text:span></text:p>
      <text:p text:style-name="P58"><text:span text:style-name="T59">五、婚假：學生本人結婚，檢附相關證明，其假期以5日為限。</text:span></text:p>
      <text:p text:style-name="P60"><text:span text:style-name="T61">六、產假：</text:span></text:p>
      <text:p text:style-name="P62"><text:span text:style-name="T63">    （一）產前假：學生因懷孕請假者，應於事實發生1週內檢具證明文件辦理請假；於分娩前，得請產前假8日，</text:span></text:p>
      <text:p text:style-name="P64"><text:span text:style-name="T65">                  得分次申請，不得保留至分娩後。</text:span></text:p>
      <text:p text:style-name="P66"><text:span text:style-name="T67">    （二）陪產假：配偶分娩時，給予陪產假3日；並應於配偶分娩當日及其前後之2日，合計5內（含例假日）申請。</text:span></text:p>
      <text:p text:style-name="P68"><text:span text:style-name="T69">    （三）娩假：娩假為分娩日後42日（不含假日）有效，應一次請畢不得分次申請，申請時應檢附出生證明。</text:span></text:p>
      <text:p text:style-name="P70"><text:span text:style-name="T71">    （四）流產假：懷孕滿5個月以上流產者，給予42日流產假；懷孕3個月以上未滿5個月流產者，給予21日；</text:span></text:p>
      <text:p text:style-name="P72"><text:span text:style-name="T73">          懷孕未滿3個月流產者，給予14日；以上天數均以流產事實發生後之相對應核定天數內有效，</text:span></text:p>
      <text:soft-page-break/>
      <text:p text:style-name="P74"><text:span text:style-name="T75">          應一次請畢不得分次申請。</text:span></text:p>
      <text:p text:style-name="P76"><text:span text:style-name="T77">    （五）育嬰假：經咨詢學生家長、導師及相關人員後，視實際情況及討論後給予請假或</text:span></text:p>
      <text:p text:style-name="P78"><text:span text:style-name="T79">          其他相關輔導措施（須檢具新生兒出生證明）。</text:span></text:p>
      <text:p text:style-name="P80"><text:span text:style-name="T81"><text:s text:c="7"/>七、生理假：</text:span><text:span text:style-name="T82">女性學生因生理日，致就學有困難者，每月得請生理假1日，為尊重個人生理隱私，無需出示證明，</text:span><text:span text:style-name="T83">於返校後14日內完成請假手續。</text:span></text:p>
      <text:p text:style-name="P84"><text:span text:style-name="T85">第四條 請假均以事先辦理為原則（病假或臨時緊急事故除外），凡1日內之請假，得於學校網站完成線上請假，連續2日（含）以上，需以紙本完成請假手續，公假一律以紙本請假，並按規定簽證核准完成手續。</text:span></text:p>
      <text:p text:style-name="P86"><text:span text:style-name="T87">第五條 請假手續：</text:span></text:p>
      <text:p text:style-name="P88"><text:span text:style-name="T89">一、公假單、請假單紙本可至生輔組網站下載，並按假單內容逐項填寫。</text:span></text:p>
      <text:p text:style-name="P90"><text:span text:style-name="T91">二、依據准假權責，1日內由導師網路線上或紙本核准即可，2日（含）以上，以請假單紙本送權責單位審核，並按逐級簽證核准後，再行送回生活輔導組登記，始完成請假手續。</text:span></text:p>
      <text:p text:style-name="P92"><text:span text:style-name="T93">三、請假期間如有期中或期末考試，則按教務處考試期間請假規定辦理。</text:span></text:p>
      <text:p text:style-name="P94"><text:span text:style-name="T95">四、請假必須親自辦理，非因重病、重傷、緊急事故，不得請人代理。</text:span></text:p>
      <text:p text:style-name="P96"><text:span text:style-name="T97">第六條 准假權責規定：</text:span></text:p>
      <text:p text:style-name="P98"><text:span text:style-name="T99"><text:s text:c="7"/>一、1日內導師核准。</text:span></text:p>
      <text:p text:style-name="P100"><text:span text:style-name="T101"><text:s text:c="7"/>二、2日內輔導教官核准。</text:span></text:p>
      <text:p text:style-name="P102"><text:span text:style-name="T103">三、3日內由生活輔導組長核准。</text:span></text:p>
      <text:p text:style-name="P104"><text:span text:style-name="T105">四、4日內由系主任核准。</text:span></text:p>
      <text:p text:style-name="P106"><text:span text:style-name="T107"><text:s text:c="7"/>五、5日內由學務長核准。</text:span></text:p>
      <text:p text:style-name="P108"><text:span text:style-name="T109"><text:s text:c="7"/>六、6日以上由校長核准。</text:span></text:p>
      <text:p text:style-name="P110"><text:span text:style-name="T111">七、學生於註冊期間，因故不能按期註冊或於考試期間因不能參加考試者，准假權責應由教務、學務兩處會簽轉呈校長核准。</text:span></text:p>
      <text:p text:style-name="P112"><text:span text:style-name="T113">第七條 學生請假、曠課者，操行成績評分標準如下：</text:span></text:p>
      <text:p text:style-name="P114"><text:span text:style-name="T115"><text:s text:c="7"/>一、集會活動，無故缺席者，視同曠課。</text:span></text:p>
      <text:p text:style-name="P116"><text:span text:style-name="T117"><text:s text:c="7"/>二、曠課；每1節課扣0.5分。</text:span></text:p>
      <text:p text:style-name="P118"><text:span text:style-name="T119"><text:s text:c="7"/>三、事假每10節課扣1分，未滿者不予扣分。</text:span></text:p>
      <text:p text:style-name="P120"><text:span text:style-name="T121"><text:s text:c="7"/>四、病假每20節課扣1分，未滿者不予扣分。</text:span></text:p>
      <text:p text:style-name="P122"><text:span text:style-name="T123"><text:s text:c="7"/>五、公假、喪假、產假、生理假不予扣分（列入全勤）；婚假不予扣分<text:s/></text:span></text:p>
      <text:p text:style-name="P124"><text:span text:style-name="T125"><text:s text:c="10"/>（不列入全勤）。</text:span></text:p>
      <text:p text:style-name="P126"><text:span text:style-name="T127"><text:s text:c="7"/>六、前列各項扣分，累計達22.5分者，送學生獎懲委員會論處。</text:span></text:p>
      <text:p text:style-name="P128"><text:span text:style-name="T129">第八條 學生缺曠課、請假等情形，學務處每周公佈一次，副本抄送各班副班長、導師及系教官，如有錯誤於公佈日起三日內，得由學生親自向生活輔導組申請更正。</text:span></text:p>
      <text:p text:style-name="P130"><text:span text:style-name="T131">第九條<text:s/></text:span><text:span text:style-name="T132">本規則經學生事務會議通過，</text:span><text:span text:style-name="T133">陳</text:span><text:span text:style-name="T134">請校長核定後</text:span><text:span text:style-name="T135">實施</text:span><text:span text:style-name="T136">，修</text:span><text:span text:style-name="T137">正時亦同</text:span><text:span text:style-name="T13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T21A3o00" svg:font-family="TT21A3o00" style:font-family-generic="roman" svg:panose-1="0 0 0 0 0 0 0 0 0 0"/>
    <style:font-face style:name="Times-Roman" svg:font-family="Times-Roman" style:font-family-generic="roman" svg:panose-1="0 0 0 0 0 0 0 0 0 0"/>
    <style:font-face style:name="TT21A3o01" svg:font-family="TT21A3o01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0-06-20T06:25:00Z</meta:creation-date>
    <dc:date>2020-06-20T06:25:00Z</dc:date>
    <meta:print-date>2019-12-02T02:33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17" meta:character-count="2123" meta:row-count="15" meta:non-whitespace-character-count="1810"/>
  </office:meta>
</office:document-meta>
</file>